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in verband met het organiseren van het dorpsfeest Oranjewoud op 8,9 en 10 september 2016 op de locatie </text:span><text:span text:style-name="nadrukvet">Lollius</text:span><text:span text:style-name="nadrukvet">Ademalaan</text:span><text:span text:style-name="nadrukvet"> te Oranjewoud</text:span></text:p>
            <text:p text:style-name="common-al">
            <text:span text:style-name="nadrukvet">Burgemeester en wethouders van Heerenveen;</text:span>
          </text:p>
            <text:p text:style-name="common-al">overwegende, dat het dorpsfeest op 8, 9 en 10 september 2016 op de locatie Lollius Ademalaan (grasveld) tegenover de nummers 35 tot en met 51 te Oranjewoud wordt georganiseerd;</text:p>
            <text:p text:style-name="common-al">dat het noodzakelijk is om de Lollius Ademalaan af te sluiten voor verkeer, omdat  het bovengenoemde evenement (deels) zal plaatsvinden op deze wegen;</text:p>
            <text:p text:style-name="common-al">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 gelegen is binnen de gemeente Heerenveen en bij de gemeente Heerenveen in beheer is;</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9 en 10 september 2016 van 20.00 uur tot 02.00 uur.</text:p>
            <text:p text:style-name="common-al">
            <text:span text:style-name="nadrukvet">Heerenveen, </text:span>
            <text:span text:style-name="nadrukvet">Lollius</text:span>
            <text:span text:style-name="nadrukvet">Ademalaan</text:span>
            <text:span text:style-name="nadrukvet"> te Oranjewoud</text:span>
          </text:p>
            <text:p text:style-name="common-al">Heerenveen, 17 augustus 2016</text:p>
            <text:p text:style-name="common-al">Hoogachtend, </text:p>
            <text:p text:style-name="common-al">Burgemeester en wethouders van Heerenveen,</text:p>
            <text:p text:style-name="common-al">namens dit college</text:p>
            <text:p text:style-name="common-al">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5">
              <text:list-item text:style-override="id1-3-2-2-1-25-1">
                <text:number>-</text:number>
                <text:p text:style-name="al">uw naam en adres</text:p>
              </text:list-item>
              <text:list-item text:style-override="id1-3-2-2-1-25-2">
                <text:number>-</text:number>
                <text:p text:style-name="al">datum van het bezwaarschrift</text:p>
              </text:list-item>
              <text:list-item text:style-override="id1-3-2-2-1-25-3">
                <text:number>-</text:number>
                <text:p text:style-name="al">een omschrijving van het besluit waartegen u bezwaar heeft (indien mogelijk een kopie bijvoegen)</text:p>
              </text:list-item>
              <text:list-item text:style-override="id1-3-2-2-1-25-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4591</text:span><text:line-break/><text:date style:data-style-name="dag" text:fixed="true" text:date-value="2016-08-22"/><text:line-break/><text:date style:data-style-name="jaar" text:fixed="true" text:date-value="2016-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44591</text:span><text:date style:data-style-name="nicedate" text:fixed="true" text:date-value="2016-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44591</text:span><text:date style:data-style-name="nicedate" text:fixed="true" text:date-value="2016-08-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8-22</meta:user-defined>
    <meta:user-defined meta:name="OVERHEIDop.publicationIssue">44591</meta:user-defined>
    <meta:user-defined meta:name="OVERHEIDop.StcrtID/DC.identifier">stcrt-2016-44591</meta:user-defined>
    <meta:user-defined meta:name="DCTERMS.alternative">Gemeente Heerenveen - Tijdelijk gesloten verklaring in verband met het organiseren van het dorpsfeest Oranjewoud op 8,9 en 10 september 2016 op de locatie LolliusAdemalaan te Oranjewoud - LolliusAdemalaan te Oranjewoud</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53WJ 27</meta:user-defined>
    <meta:user-defined meta:name="OVERHEIDop.woonplaats">Oranjewoud</meta:user-defined>
    <meta:user-defined meta:name="OVERHEIDop.straatnaam">Lollius Ademalaa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B 2016-383</meta:user-defined>
    <meta:user-defined meta:name="DCTERMS.abstract">Tijdelijk gesloten verklaring in verband met het organiseren van het dorpsfeest Oranjewoud op 8,9 en 10 september 2016 op de locatie Lollius Ademalaan te Oranjewoud</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2798 551104</meta:user-defined>
    <meta:user-defined meta:name="OVERHEIDop.versieInformatie"/>
  </office:meta>
</office:document-meta>
</file>