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3">
      <text:list-level-style-bullet text:bullet-char="-" text:level="1">
        <style:list-level-properties text:min-label-width="10mm"/>
      </text:list-level-style-bullet>
    </text:list-style>
    <text:list-style style:name="id1-3-2-2-1-23-1">
      <text:list-level-style-bullet text:bullet-char="-" text:level="1">
        <style:list-level-properties text:min-label-width="10mm"/>
      </text:list-level-style-bullet>
    </text:list-style>
    <text:list-style style:name="id1-3-2-2-1-23-2">
      <text:list-level-style-bullet text:bullet-char="-" text:level="1">
        <style:list-level-properties text:min-label-width="10mm"/>
      </text:list-level-style-bullet>
    </text:list-style>
    <text:list-style style:name="id1-3-2-2-1-44">
      <text:list-level-style-bullet text:bullet-char="-" text:level="1">
        <style:list-level-properties text:min-label-width="10mm"/>
      </text:list-level-style-bullet>
    </text:list-style>
    <text:list-style style:name="id1-3-2-2-1-44-1">
      <text:list-level-style-bullet text:bullet-char="-" text:level="1">
        <style:list-level-properties text:min-label-width="10mm"/>
      </text:list-level-style-bullet>
    </text:list-style>
    <text:list-style style:name="id1-3-2-2-1-44-2">
      <text:list-level-style-bullet text:bullet-char="-" text:level="1">
        <style:list-level-properties text:min-label-width="10mm"/>
      </text:list-level-style-bullet>
    </text:list-style>
    <text:list-style style:name="id1-3-2-2-1-44-3">
      <text:list-level-style-bullet text:bullet-char="-" text:level="1">
        <style:list-level-properties text:min-label-width="10mm"/>
      </text:list-level-style-bullet>
    </text:list-style>
    <text:list-style style:name="id1-3-2-2-1-44-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preambule_id1-3-2-1-1" text:style-name="preambule">
            <text:p text:style-name="al"/>
          </text:section>
        </text:section>
        <text:section text:name="regeling-tekst_id1-3-2-2" text:style-name="regeling-tekst">
          <text:section text:name="tekst_id1-3-2-2-1" text:style-name="tekst">
            <text:p text:style-name="common-al">(artikel 18 lid 1 onder d Wegenverkeerswet)</text:p>
            <text:p text:style-name="common-al">Onderwerp: <text:span text:style-name="nadrukvet">tijdelijk gesloten verklaring </text:span></text:p>
            <text:p text:style-name="common-al">
            <text:span text:style-name="nadrukvet">Burgemeester en wethouders van Heerenveen;</text:span>
          </text:p>
            <text:p text:style-name="common-al">overwegende, dat het organiseren van flaeijelfeest op 22 tot en met 25 september 2016 op de locatie Buitenweg 16A te Nieuwehorne  wordt georganiseerd;</text:p>
            <text:p text:style-name="common-al">dat het noodzakelijk is om de Buitenweg, tussen de Elzen en Buitenweg 4 en de Houtwallen te Nieuwehorne af te sluiten voor verkeer, omdat  het bovengenoemde evenement (deels) zal plaatsvinden op deze wegen;</text:p>
            <text:p text:style-name="common-al">dat het noodzakelijk is om een parkeerverbod in te stellen op het gedeelte Buitenweg tussen Pastorielaan en de Elzen te Nieuwehorne en het gedeelte Buitenweg 4 en de Houtwallen te Nieuwehorne, het gedeelte Houtlaan tussen de Schoterlandseweg en de </text:p>
            <text:p text:style-name="common-al">W A Nijenhuisweg te Katlijk en het gedeelte Schoterlandseweg vanaf rotonde Nieuwehorne tot aan Schoterlandseweg 8 te Nieuwehorne om de doorstroming van het verkeer te bevorderen;</text:p>
            <text:p text:style-name="common-al">dat het noodzakelijk is om een stopverbod in te stellen op gedeelte (onverharde) Buitenweg 6 tot en met 16 en gedeelte Buitenweg vanaf nummer 16 tot aan de Elzen te Nieuwehorne en de Tjongervallei te Nieuwehorne om de doorstroming van het verkeer te bevorderen;</text:p>
            <text:p text:style-name="common-al">dat het noodzakelijk is om het zandpad naast Schoterlandseweg nummer 10 te Nieuwehorne af te sluiten voor alle gemotoriseerd verkeer gedurende de periode van opbouw/evenement/afbouw/opruimen en afbreken zoals deze in de evenementenvergunning is vastgesteld;</text:p>
            <text:p text:style-name="common-al">dat hierop een uitzondering wordt gemaakt voor de voertuigen die deelnemen in de optocht op zaterdag 24 september 2016, </text:p>
            <text:p text:style-name="common-al">ter waarborging van de veiligheid van de bezoekers van het evenement is het noodzakelijk om deze wegen af te sluiten voor verkeer en tijdelijke stop- en parkeerverboden in te stellen;</text:p>
            <text:p text:style-name="common-al">dat er op grond van artikel 15 van de Wegenverkeerswet 1994 een verkeersbesluit moet worden genomen voor de plaatsing of verwijdering van de in artikel 12 van het Besluit Administratieve Bepalingen inzake het Wegverkeer (BABW) genoemde verkeerstekens, alsmede voor onderborden voor zover daardoor een gebod of verbod ontstaat of wordt gewijzigd;</text:p>
            <text:p text:style-name="common-al">dat op grond van artikel 18, eerste lid, onder d van de Wegenverkeerswet 1994 is het college van burgemeester en wethouders bevoegd tot het nemen van verkeersbesluiten zoals aangegeven in artikel 15 van die wet wanneer het wegen betreft in beheer van de gemeente;</text:p>
            <text:p text:style-name="common-al">dat bedoelde wegen gelegen zijn binnen de gemeente Heerenveen en bij de gemeente Heerenveen in beheer zijn;</text:p>
            <text:p text:style-name="common-al">dat overleg met de afdeling Integraal beheer openbare ruimte en politie heeft plaatsgevonden;</text:p>
            <text:p text:style-name="common-al">dat in het onderstaande besluit de verkeerstekens zullen worden benoemd conform artikel 96 van het Reglement Verkeersregelaars en Verkeerstekens 1990 (RVV).</text:p>
            <text:p text:style-name="common-al">
            <text:span text:style-name="nadrukvet">B E S L U I T E N :</text:span>
          </text:p>
            <text:p text:style-name="common-al">Op grond van bovenstaande overwegingen besluiten Burgemeester en wethouders onderstaande wegen op zaterdag 24 september 2016 van 06.00 uur tot 16.00 uur of zoveel eerder of later als terzake noodzakelijk wordt geacht, door plaatsing van borden conform model E1 van de bijlage 1 van het Reglement verkeersregels en Verkeerstekens 1990 een parkeerverbod in te stellen voor de volgende wegen:</text:p>
            <text:p text:style-name="common-al">
            <text:span text:style-name="nadrukvet">Nieuwehorne, </text:span>gedeelte Buitenweg tussen de Pastorielaan en de Elzen en het gedeelte tussen Buitenweg 4 en de Houtwallen</text:p>
            <text:p text:style-name="common-al">
            <text:span text:style-name="nadrukvet">Katlijk, </text:span>Houtlaan tussen Schoterlandseweg en de W A Nijenhuisweg</text:p>
            <text:p text:style-name="common-al">vanaf zaterdag 17 september 2016 06.00 uur to zondag 2 oktober 2016 00.00 uur, of zoveel eerder of later als terzake noodzakelijk wordt geacht, door plaatsing van borden conform model E2 (stopverbod) van de bijlage 1 van het Reglement verkeersregels en Verkeerstekens 1990 een parkeerverbod in te stellen voor de volgende wegen:</text:p>
            <text:p text:style-name="common-al">
            <text:span text:style-name="nadrukvet">Nieuwehorne</text:span>,</text:p>
            <text:list text:style-name="id1-3-2-2-1-23">
              <text:list-item text:style-override="id1-3-2-2-1-23-1">
                <text:number>-</text:number>
                <text:p text:style-name="al">Gedeelte (onverharde) Buitenweg 6 tot en met 16</text:p>
              </text:list-item>
              <text:list-item text:style-override="id1-3-2-2-1-23-2">
                <text:number>-</text:number>
                <text:p text:style-name="al">Gedeelte Buitenweg vanaf nummer 16 tot aan de Elzen</text:p>
              </text:list-item>
            </text:list>
            <text:p text:style-name="common-al">op zaterdag 24 september 2015 van 06.00 uur tot 14.00 uur of zoveel eerder of later als terzake noodzakelijk wordt geacht, door plaatsing van borden conform model E1 van de bijlage 1 van het Reglement Verkeersregels en Verkeerstekens 1990 een parkeerverbod in te stellen voor de volgende wegen:</text:p>
            <text:p text:style-name="common-al">
            <text:span text:style-name="nadrukvet">Nieuwehorne,</text:span> gedeelte Schoterlandseweg vanaf rotonde Nieuwehorne tot aan Schoterlandseweg nummer 8</text:p>
            <text:p text:style-name="common-al">op zaterdag 24 september 2015 van 06.00 uur tot 16.00 uur of zoveel eerder of later als terzake noodzakelijk wordt geacht, door plaatsing van borden conform model C1 van de bijlage 1 van het Reglement Verkeersregels en Verkeerstekens 1990 de volgende wegen in beide richtingen gesloten te verklaren voor voertuigen, ruiters en geleiders van rij- of trekdieren of vee:</text:p>
            <text:p text:style-name="common-al">
            <text:span text:style-name="nadrukvet">Nieuwehorne,</text:span> gedeelte Buitenweg tussen de Elzen en Buitenweg 4</text:p>
            <text:p text:style-name="common-al">door plaatsing van borden conform model C1 van de bijlage 1 van het Reglement Verkeersregels en Verkeerstekens 1990 de volgende wegen in beide richtingen gesloten te verklaren voor voertuigen, ruiters en geleiders van rij- of trekdieren of vee:</text:p>
            <text:p text:style-name="common-al">
            <text:span text:style-name="nadrukvet">Nieuwehorne,</text:span> Houtwallen</text:p>
            <text:p text:style-name="common-al">en</text:p>
            <text:p text:style-name="common-al">door plaatsing van borden conform model E2 (stopverbod) van de bijlage 1 van het </text:p>
            <text:p text:style-name="common-al">Reglement Verkeersregels en Verkeerstekens 1990 een stopverbod in te stellen voor de volgende wegen:</text:p>
            <text:p text:style-name="common-al">
            <text:span text:style-name="nadrukvet">Nieuwehorne,</text:span> Tjongervallei</text:p>
            <text:p text:style-name="common-al">Heerenveen, 5 augustus 2016</text:p>
            <text:p text:style-name="common-al">Hoogachtend, </text:p>
            <text:p text:style-name="common-al">Burgemeester en wethouders van Heerenveen,</text:p>
            <text:p text:style-name="common-al">namens dit college</text:p>
            <text:p text:style-name="common-al">	 hoofd afdeling vergunningen,</text:p>
            <text:p text:style-name="common-al">J.Kleinheerenbrink</text:p>
            <text:p text:style-name="common-al">
            <text:span text:style-name="nadrukvet">Mogelijkheden bezwaar</text:span>
          </text:p>
            <text:p text:style-name="common-al">Indien u tegen de inhoud van dit besluit bezwaar heeft, kunt u hiertegen een bezwaarschrift indienen. Het bezwaarschrift moet worden ingediend binnen zes weken na de datum waarop het besluit bekend is gemaakt (dit is meestal de datum van verzending).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list text:style-name="id1-3-2-2-1-44">
              <text:list-item text:style-override="id1-3-2-2-1-44-1">
                <text:number>-</text:number>
                <text:p text:style-name="al">uw naam en adres</text:p>
              </text:list-item>
              <text:list-item text:style-override="id1-3-2-2-1-44-2">
                <text:number>-</text:number>
                <text:p text:style-name="al">datum van het bezwaarschrift</text:p>
              </text:list-item>
              <text:list-item text:style-override="id1-3-2-2-1-44-3">
                <text:number>-</text:number>
                <text:p text:style-name="al">een omschrijving van het besluit waartegen u bezwaar heeft (indien mogelijk een kopie bijvoegen)</text:p>
              </text:list-item>
              <text:list-item text:style-override="id1-3-2-2-1-44-4">
                <text:number>-</text:number>
                <text:p text:style-name="al">de redenen van uw bezwaar.</text:p>
              </text:list-item>
            </text:list>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common-al">
            <text:span text:style-name="nadrukvet">Verzoek om een voorlopige voorziening </text:span>
          </text:p>
            <text:p text:style-name="common-al">Ingeval van onverwijlde spoed kunt u, naast het indienen van uw bezwaarschrift, aan de Voorzieningenrechter van de Rechtbank Noord-Nederland vragen om een zogenaamde “voorlopige voorziening” te treffen. Een dergelijk verzoek dient vergezeld te gaan van een kopie van het bezwaarschrift. Het adres is als volgt: </text:p>
            <text:p text:style-name="common-al">Voorzieningenrechter Rechtbank Noord-Nederland</text:p>
            <text:p text:style-name="common-al">Afdeling Bestuursrecht</text:p>
            <text:p text:style-name="common-al">Postbus 150</text:p>
            <text:p text:style-name="common-al">9700 AD  Groningen</text:p>
            <text:p text:style-name="common-al">Telefoon: (088) 3611338</text:p>
            <text:p text:style-name="common-al">Fax: (088) 3610226</text:p>
            <text:p text:style-name="common-al">U kunt ook digitaal een verzoek om voorlopige voorziening indienen bij de voornoemde rechtbank via http://loket.rechtspraak.nl/bestuursrecht. Daarvoor moet u wel beschikken over een elektronische handtekening (DigiD). Kijk op de genoemde site voor de precieze voorwaarden.</text:p>
            <text:p text:style-name="last-al">Voor de behandeling van een verzoek om voorlopige voorziening is een griffierecht verschuldigd. De griffier zendt u hiervoor een rekening.</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2973</text:span><text:line-break/><text:date style:data-style-name="dag" text:fixed="true" text:date-value="2016-08-12"/><text:line-break/><text:date style:data-style-name="jaar" text:fixed="true" text:date-value="201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2973</text:span><text:date style:data-style-name="nicedate" text:fixed="true" text:date-value="201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6  nr. 42973</text:span><text:date style:data-style-name="nicedate" text:fixed="true" text:date-value="2016-08-12"/></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meta:user-defined>
    <meta:user-defined meta:name="OVERHEIDop.doctype">Officiële Publicaties, versie 1.1</meta:user-defined>
    <meta:user-defined meta:name="DCTERMS.W3CDTF/OVERHEIDop.jaargang">2016</meta:user-defined>
    <meta:user-defined meta:name="DCTERMS.W3CDTF/DCTERMS.available">2016-08-12</meta:user-defined>
    <meta:user-defined meta:name="OVERHEIDop.publicationIssue">42973</meta:user-defined>
    <meta:user-defined meta:name="OVERHEIDop.StcrtID/DC.identifier">stcrt-2016-42973</meta:user-defined>
    <meta:user-defined meta:name="DCTERMS.alternative">Gemeente Heerenveen - tijdelijk gesloten verklaring in verband met Flaeijelfeest van 22 tm 25 september 2016 - Buitenweg, de Elzen, Houtwallen, Schoterlandseweg te Nieuwehorne, Schoterlandseweg Houtlaan te Katlijk</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Gemeente/DC.spatial">Heerenveen</meta:user-defined>
    <meta:user-defined meta:name="OVERHEID.PostcodeHuisnummer/OVERHEIDop.postcodeHuisnummer">8414LV 16a</meta:user-defined>
    <meta:user-defined meta:name="OVERHEIDop.woonplaats">Nieuwehorne</meta:user-defined>
    <meta:user-defined meta:name="OVERHEIDop.straatnaam">Buitenweg</meta:user-defined>
    <meta:user-defined meta:name="OVERHEIDvb.TypeVerkeersbesluit/OVERHEIDvb.typeVerkeersbesluit">tijdelijke verkeersmaatregel van kort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categorie/OVERHEIDvb.wegcategorie">Gebiedsontsluitingsweg binnen de bebouwde kom</meta:user-defined>
    <meta:user-defined meta:name="OVERHEIDvb.Wegcategorie/OVERHEIDvb.wegcategorie">Erftoegangsweg buit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Weggebruiker/OVERHEIDvb.weggebruiker">fietsers</meta:user-defined>
    <meta:user-defined meta:name="OVERHEIDop.verkeersbordcode">C1</meta:user-defined>
    <meta:user-defined meta:name="OVERHEIDop.verkeersbordcode">E1</meta:user-defined>
    <meta:user-defined meta:name="OVERHEIDop.verkeersbordcode">E2</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9614 551199</meta:user-defined>
    <meta:user-defined meta:name="OVERHEIDop.versieInformatie"/>
  </office:meta>
</office:document-meta>
</file>