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1i77eb254f-83d8-478b-9aee-b956e7a4aa0c.jpg" manifest:media-type="image/jpe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
            <text:span text:style-name="nadrukvet">
              <text:span text:style-name="nadrukondlijn">Nr.: </text:span>
            </text:span>
            <text:span text:style-name="nadrukvet">
              <text:span text:style-name="nadrukondlijn">16.</text:span>
            </text:span>
            <text:span text:style-name="nadrukvet">
              <text:span text:style-name="nadrukondlijn">30</text:span>
            </text:span>
            <text:span text:style-name="nadrukvet">
              <text:span text:style-name="nadrukondlijn">05181</text:span>
            </text:span>
          </text:p>
            <text:p text:style-name="common-al">Onderwerp: Parkeerverbod It Hege Stik Heerenveen</text:p>
            <text:p text:style-name="common-al">
            <text:span text:style-name="nadrukvet">Burgemeester en wethouders van Heerenveen;</text:span>
          </text:p>
            <text:p text:style-name="common-al">overwegende, </text:p>
            <text:p text:style-name="common-al">dat er regelmatig op It Hege Stik (de toegangsweg naar de hockeyvelden,sporthal Blauwwit en de brandweerkazerne) aan beide zijden van de weg wordt geparkeerd;</text:p>
            <text:p text:style-name="common-al">dat hierdoor de doorstroming van het overig verkeer en huldiensten kan worden geblokkeerd of gehinderd;</text:p>
            <text:p text:style-name="common-al">dat It Hege Stik veelvuldig wordt gebruikt door de brandweer wanneer zij met hun voertuigen terugkeren naar de kazerne;</text:p>
            <text:p text:style-name="common-al">dat It Hege Stik te smal is om aan beide zijden van de weg te parkeren;</text:p>
            <text:p text:style-name="common-al">dat het vanuit een oogpunt van verkeersveiligheid en bereikbaarheid gewenst is op It Hege Stik aan één zijde van de weg een parkeerverbod in te stell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middel van het plaatsen van het verkeersbord E1 van bijlage 1 van het RVV 1990 een parkeerverbod in te stellen aan de zuidzijde van It Hege Stik ((situatieschets).</text:p>
            <text:p text:style-name="common-al">Heerenveen, 5 augustus 2016</text:p>
            <text:p text:style-name="common-al">burgemeester en wethouders van Heerenveen.</text:p>
            <text:p text:style-name="common-al">Namens dit college,</text:p>
            <text:p text:style-name="common-al">	, Afdelingshoofd IBOR,</text:p>
            <text:p text:style-name="common-al">	  R.H. Smit</text:p>
            <text:p text:style-name="common-al">
            <draw:frame><draw:text-box><text:section text:name="plaatje_id1-3-2-2-1-19-1" text:style-name="plaatje">
              <text:p text:style-name="illustratie_id1-3-2-2-1-19-1-1"><draw:frame draw:style-name="illustratie_id1-3-2-2-1-19-1-1" text:anchor-type="paragraph" svg:width="153mm" svg:height="119.6060037523452mm"><draw:image xlink:href="Pictures/image1i77eb254f-83d8-478b-9aee-b956e7a4aa0c.jpg" xlink:type="simple"/></draw:frame></text:p>
            </text:section></draw:text-box></draw:frame>
          </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4">
              <text:list-item text:style-override="id1-3-2-2-1-24-1">
                <text:number>-</text:number>
                <text:p text:style-name="al">uw naam en adres</text:p>
              </text:list-item>
              <text:list-item text:style-override="id1-3-2-2-1-24-2">
                <text:number>-</text:number>
                <text:p text:style-name="al">datum van het bezwaarschrift</text:p>
              </text:list-item>
              <text:list-item text:style-override="id1-3-2-2-1-24-3">
                <text:number>-</text:number>
                <text:p text:style-name="al">een omschrijving van het besluit waartegen u bezwaar heeft (indien mogelijk een kopie bijvoegen)</text:p>
              </text:list-item>
              <text:list-item text:style-override="id1-3-2-2-1-24-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2789</text:span><text:line-break/><text:date style:data-style-name="dag" text:fixed="true" text:date-value="2016-08-09"/><text:line-break/><text:date style:data-style-name="jaar" text:fixed="true" text:date-value="2016-08-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2789</text:span><text:date style:data-style-name="nicedate" text:fixed="true" text:date-value="2016-08-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2789</text:span><text:date style:data-style-name="nicedate" text:fixed="true" text:date-value="2016-08-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8-09</meta:user-defined>
    <meta:user-defined meta:name="OVERHEIDop.publicationIssue">42789</meta:user-defined>
    <meta:user-defined meta:name="OVERHEIDop.StcrtID/DC.identifier">stcrt-2016-42789</meta:user-defined>
    <meta:user-defined meta:name="DCTERMS.alternative">Gemeente Heerenveen - Parkeerverbod It Hege Stik Heerenveen - It Hege Stik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Gemeente/DC.spatial">Heerenveen</meta:user-defined>
    <meta:user-defined meta:name="OVERHEID.PostcodeHuisnummer/OVERHEIDop.postcodeHuisnummer">8445PZ 11</meta:user-defined>
    <meta:user-defined meta:name="OVERHEIDop.woonplaats">Heerenveen</meta:user-defined>
    <meta:user-defined meta:name="OVERHEIDop.straatnaam">It Hege Stik</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Nummer 16.3005181</meta:user-defined>
    <meta:user-defined meta:name="DCTERMS.abstract">Parkeerverbod It Hege Stik Heerenveen</meta:user-defined>
    <meta:user-defined meta:name="OVERHEIDop.verkeersbordcode">E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439 551031</meta:user-defined>
    <meta:user-defined meta:name="OVERHEIDop.versieInformatie"/>
  </office:meta>
</office:document-meta>
</file>