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2712301d-51e3-4c93-879c-1f14af032261.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
            <text:span text:style-name="nadrukvet">
              <text:span text:style-name="nadrukondlijn">Nr.: </text:span>
            </text:span>
            <text:span text:style-name="nadrukvet">
              <text:span text:style-name="nadrukondlijn">16.</text:span>
            </text:span>
            <text:span text:style-name="nadrukvet">
              <text:span text:style-name="nadrukondlijn">30</text:span>
            </text:span>
            <text:span text:style-name="nadrukvet">
              <text:span text:style-name="nadrukondlijn">05180</text:span>
            </text:span>
          </text:p>
            <text:p text:style-name="common-al">Onderwerp: Gele markering Hussekamp Jubbega</text:p>
            <text:p text:style-name="common-al">
            <text:span text:style-name="nadrukvet">Burgemeester en wethouders van Heerenveen;</text:span>
          </text:p>
            <text:p text:style-name="common-al">overwegende, </text:p>
            <text:p text:style-name="common-al">dat de Hussekamp in Jubbega een erftoegangsweg binnen de bebouwde kom is met een maximumsnelheid van 30 km/h;</text:p>
            <text:p text:style-name="common-al">dat aan de Hussekamp de Mr. J.B. Kanschool basisschool is gevestigd;</text:p>
            <text:p text:style-name="common-al">dat door het halen en brengen van schoolkinderen op twee tijdstippen per dag er veel geparkeerde auto’s op de Hussekamp aanwezig zijn;</text:p>
            <text:p text:style-name="common-al">dat er regelmatig in de bochten en andere locaties wordt geparkeerd waardoor de doorstroming wordt geblokkeerd of gehinderd;</text:p>
            <text:p text:style-name="common-al">dat het ter verduidelijking en vanuit een oogpunt van verkeersveiligheid gewenst is op de Hussekamp aanvullende gele markering aan te brengen;</text:p>
            <text:p text:style-name="common-al">dat ter hoogte van de entree van de school onderbroken gele markering wordt aangebracht, zodat hier een kiss en ride zone ontstaat;</text:p>
            <text:p text:style-name="common-al">dat in de bochten rond het speelveld en langs de bossages aan de noordkant van het speelveld aan de Hussekamp doorgetrokken gele markering wordt aangebracht;</text:p>
            <text:p text:style-name="common-al">dat hierdoor tijdens de haal- en brengtijden minder overlast wordt veroorzaakt doordat er ordelijker/netter wordt geparkeerd;</text:p>
            <text:p text:style-name="common-al">dat er niet meer geparkeerd wordt in de bochten, zodat de route rondom het speelveld niet meer wordt gehinderd; </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op de Hussekamp in Jubbega gele doorgetrokken en onderbroken markering aan te brengen zoals aangegeven in de bij dit verkeersbesluit behorende situatieschets.  </text:p>
            <text:p text:style-name="common-al">Heerenveen, 5 augustus 2016</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23-1" text:style-name="plaatje">
              <text:p text:style-name="illustratie_id1-3-2-2-1-23-1-1"><draw:frame draw:style-name="illustratie_id1-3-2-2-1-23-1-1" text:anchor-type="paragraph" svg:width="153mm" svg:height="118.64915572232644mm"><draw:image xlink:href="Pictures/image1i2712301d-51e3-4c93-879c-1f14af032261.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705</text:span><text:line-break/><text:date style:data-style-name="dag" text:fixed="true" text:date-value="2016-08-09"/><text:line-break/><text:date style:data-style-name="jaar" text:fixed="true" text:date-value="2016-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2705</text:span><text:date style:data-style-name="nicedate" text:fixed="true" text:date-value="2016-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2705</text:span><text:date style:data-style-name="nicedate" text:fixed="true" text:date-value="2016-08-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8-09</meta:user-defined>
    <meta:user-defined meta:name="OVERHEIDop.publicationIssue">42705</meta:user-defined>
    <meta:user-defined meta:name="OVERHEIDop.StcrtID/DC.identifier">stcrt-2016-42705</meta:user-defined>
    <meta:user-defined meta:name="DCTERMS.alternative">Gemeente Heerenveen - Gele markering Hussekamp Jubbega - Hussekamp Jubbega</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Gemeente/DC.spatial">Heerenveen</meta:user-defined>
    <meta:user-defined meta:name="OVERHEID.PostcodeHuisnummer/OVERHEIDop.postcodeHuisnummer">8411KR 8</meta:user-defined>
    <meta:user-defined meta:name="OVERHEIDop.woonplaats">Jubbega</meta:user-defined>
    <meta:user-defined meta:name="OVERHEIDop.straatnaam">Hussekamp</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ummer 16.3005180</meta:user-defined>
    <meta:user-defined meta:name="DCTERMS.abstract">Gele markering Hussekamp Jubbega</meta:user-defined>
    <meta:user-defined meta:name="OVERHEIDop.verkeersbordcode">N.v.t.</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3492 554428</meta:user-defined>
    <meta:user-defined meta:name="OVERHEIDop.versieInformatie"/>
  </office:meta>
</office:document-meta>
</file>