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Buitengebied 2005, wijzigingsplan Mutshoek 8 Boekel</text:p>
          </table:table-cell>
          <table:table-cell office:value-type="string" table:style-name="staatscourantkop.B.cell">
            <text:section text:name="plaatje_id1-3-1-1" text:style-name="plaatje">
              <text:p text:style-name="illustratie_id1-3-1-1-1"><draw:frame draw:style-name="illustratie_id1-3-1-1-1" text:anchor-type="paragraph" svg:width="40mm" svg:height="14.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ekel maken bekend dat met ingang van 11 augustus 2016, gedurende zes weken het ontwerpwijzigingsplan ' Buitengebied 2005, wijzigingsplan Mutshoek 8 Boekel' tijdens openingstijden ter inzage ligt bij de publieksbalie van het gemeentehuis. Het ontwerpplan met bijbehorende stukken is tevens raadpleegbaar via de landelijke website <text:a xlink:href="http://www.ruimtelijkeplannen.nl/" xlink:type="simple">www.ruimtelijkeplannen.nl</text:a> (IDN:NL.IMRO.0755.BPWBGmutshoek8-ON01).  </text:p>
            <text:p text:style-name="common-al">Het betreffende bestemmingsplan voorziet in de uitbreiding van de champignonkwekerij aan Mutshoek 8 te Boekel van acht naar vijftien teeltcellen.  </text:p>
            <text:p text:style-name="common-al"> </text:p>
            <text:p text:style-name="common-al">Wettelijk gezien bestaat de verplichting om alle kosten die gepaard gaan met het onderhavige plan te verhalen. Aangezien er met de eigenaar van de gronden een anterieure overeenkomst is gesloten, is besloten om te verklaren dat het kostenverhaal anderszins verzekerd is.</text:p>
            <text:p text:style-name="common-al"> </text:p>
            <text:p text:style-name="last-al">Gedurende de termijn van ter inzage ligging kan een ieder schriftelijk of mondeling zijn of haar zienswijze omtrent de plannen kenbaar maken. Als u mondeling uw zienswijze kenbaar wenst te maken, kunt u binnen de genoemde termijn contact opnemen met André van der Vleuten, seniorbeleidsmedewerker ruimtelijke ordening. Uw schriftelijke zienswijze kunt u indienen bij het college van B&amp;W van Boekel, Postbus 99, 5427 ZH te Boekel.</text:p>
            <text:p text:style-name="tekst_bottom"/>
          </text:section>
        </text:section>
        <text:section text:name="zakelijke-mededeling-sluiting_id1-3-2-2" text:style-name="zakelijke-mededeling-sluiting">
          <text:section text:name="gegeven_id1-3-2-2-1" text:style-name="gegeven">
            <text:p text:style-name="dagtekening">
            <text:span text:style-name="plaats">Boekel, 10 augustus 2016</text:span>
            <text:span text:style-name="datum"/>
          </text:p>
          </text:section>
          <text:section text:name="ondertekening_id1-3-2-2-2">
            <text:p>Burgemeester en wethouders van Boekel</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1611</text:span><text:line-break/><text:date style:data-style-name="dag" text:fixed="true" text:date-value="2016-08-10"/><text:line-break/><text:date style:data-style-name="jaar" text:fixed="true" text:date-value="201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1611</text:span><text:date style:data-style-name="nicedate" text:fixed="true" text:date-value="201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1611</text:span><text:date style:data-style-name="nicedate" text:fixed="true" text:date-value="2016-08-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Buitengebied 2005, wijzigingsplan Mutshoek 8 Boekel</meta:user-defined>
    <meta:user-defined meta:name="OVERHEIDop.doctype">Officiële Publicaties, versie 1.1</meta:user-defined>
    <meta:user-defined meta:name="DCTERMS.W3CDTF/OVERHEIDop.jaargang">2016</meta:user-defined>
    <meta:user-defined meta:name="DCTERMS.W3CDTF/DCTERMS.available">2016-08-10</meta:user-defined>
    <meta:user-defined meta:name="OVERHEIDop.publicationIssue">41611</meta:user-defined>
    <meta:user-defined meta:name="OVERHEIDop.StcrtID/DC.identifier">stcrt-2016-41611</meta:user-defined>
    <meta:user-defined meta:name="OVERHEID.TaxonomieBeleidsagenda/OVERHEID.category">Ruimte en infrastructuur | Organisatie en beleid</meta:user-defined>
    <meta:user-defined meta:name="OVERHEIDop.Ruimtelijkplan/OVERHEIDop.bekendmakingBetreffendePlan">NL.IMRO.0755.BPWBGmutshoek8-ON01</meta:user-defined>
    <meta:user-defined meta:name="DCTERMS.abstract">Uitbreiding champignonkwekerij.</meta:user-defined>
    <meta:user-defined meta:name="OVERHEID.Organisatietype/OVERHEID.organisationType">gemeente</meta:user-defined>
    <meta:user-defined meta:name="OVERHEID.Gemeente/DC.creator">Boekel</meta:user-defined>
    <meta:user-defined meta:name="OVERHEID.Informatietype/DC.type">officiële publicatie</meta:user-defined>
    <dc:language>nl</dc:language>
    <meta:user-defined meta:name="OVERHEID.PostcodeHuisnummer/OVERHEIDop.postcodeHuisnummer">5427EV 8</meta:user-defined>
    <meta:user-defined meta:name="OVERHEIDop.woonplaats">Boekel</meta:user-defined>
    <meta:user-defined meta:name="OVERHEIDop.straatnaam">Mutshoek</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75100 399924</meta:user-defined>
    <meta:user-defined meta:name="OVERHEIDop.versieInformatie"/>
  </office:meta>
</office:document-meta>
</file>