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6">
      <text:list-level-style-bullet text:bullet-char="-" text:level="1">
        <style:list-level-properties text:min-label-width="10mm"/>
      </text:list-level-style-bullet>
    </text:list-style>
    <text:list-style style:name="id1-3-2-2-1-26-1">
      <text:list-level-style-bullet text:bullet-char="-" text:level="1">
        <style:list-level-properties text:min-label-width="10mm"/>
      </text:list-level-style-bullet>
    </text:list-style>
    <text:list-style style:name="id1-3-2-2-1-26-2">
      <text:list-level-style-bullet text:bullet-char="-" text:level="1">
        <style:list-level-properties text:min-label-width="10mm"/>
      </text:list-level-style-bullet>
    </text:list-style>
    <text:list-style style:name="id1-3-2-2-1-26-3">
      <text:list-level-style-bullet text:bullet-char="-" text:level="1">
        <style:list-level-properties text:min-label-width="10mm"/>
      </text:list-level-style-bullet>
    </text:list-style>
    <text:list-style style:name="id1-3-2-2-1-26-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text:span><text:span text:style-name="nadrukvet">parkeerverbod</text:span><text:span text:style-name="nadrukvet">in verband met de </text:span><text:span text:style-name="nadrukvet">opening van de natuurbegraafplaats</text:span><text:span text:style-name="nadrukvet">Fryslân </text:span><text:span text:style-name="nadrukvet">op </text:span><text:span text:style-name="nadrukvet">9 juli 2016 op de locatie 8</text:span><text:span text:style-name="nadrukvet"><text:span text:style-name="sup">e</text:span></text:span><text:span text:style-name="nadrukvet"> Wijk te </text:span><text:span text:style-name="nadrukvet">N</text:span><text:span text:style-name="nadrukvet">ieuwehorne</text:span></text:p>
            <text:p text:style-name="common-al">
            <text:span text:style-name="nadrukvet">Burgemeester en wethouders van Heerenveen;</text:span>
          </text:p>
            <text:p text:style-name="common-al">Overwegende:</text:p>
            <text:p text:style-name="common-al">dat de opening van de natuurbegraafplaats Fryslân op 9 juli 2016 op de locatie 8<text:span text:style-name="sup">e</text:span> Wijk te Nieuwehorne wordt georganiseerd;</text:p>
            <text:p text:style-name="common-al">dat het noodzakelijk is om een parkeerverbod in te stellen voor de 8<text:span text:style-name="sup">e</text:span> Wijk, aan één zijde van de weg, omdat  het bovengenoemde evenement zal plaatsvinden op de natuurbegraafplaats gelegen tussen aan deze weg;</text:p>
            <text:p text:style-name="common-al">ter waarborging van een vrije doorgang voor de hulpdiensten is het noodzakelijk om een parkeerverbod in te stellen voor deze weg;</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het college van burgemeester en wethouders bevoegd is tot het nemen van verkeersbesluiten zoals aangegeven in artikel 15 van die wet wanneer het wegen betreft in beheer van de gemeente;</text:p>
            <text:p text:style-name="common-al">dat bedoelde weg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 :</text:span>
          </text:p>
            <text:p text:style-name="common-al">Op grond van bovenstaande overwegingen besluiten Burgemeester en wethouders op onderstaande weg tijdelijk parkeerverbod in te stellen aan een zijde voor voertuigen, ruiters en geleiders van rij- of trekdieren of vee, door plaatsing van borden conform model E1 van bijlage I van het RVV 1990. Het tijdelijke parkeerverbod geldt op 9 juli 2016 van 10.00 uur tot en met 15.00 uur.</text:p>
            <text:p text:style-name="common-al">
            <text:span text:style-name="nadrukvet">Nieuwehorne</text:span>
            <text:span text:style-name="nadrukvet">, 8</text:span>
            <text:span text:style-name="nadrukvet">
              <text:span text:style-name="sup">e</text:span>
            </text:span>
            <text:span text:style-name="nadrukvet"> Wijk</text:span>
          </text:p>
            <text:p text:style-name="common-al">Heerenveen, 28 juni 2016</text:p>
            <text:p text:style-name="common-al">Hoogachtend, </text:p>
            <text:p text:style-name="common-al">Burgemeester en wethouders van Heerenveen,</text:p>
            <text:p text:style-name="common-al">namens dit college</text:p>
            <text:p text:style-name="common-al">hoofd afdeling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6">
              <text:list-item text:style-override="id1-3-2-2-1-26-1">
                <text:number>-</text:number>
                <text:p text:style-name="al">uw naam en adres</text:p>
              </text:list-item>
              <text:list-item text:style-override="id1-3-2-2-1-26-2">
                <text:number>-</text:number>
                <text:p text:style-name="al">datum van het bezwaarschrift</text:p>
              </text:list-item>
              <text:list-item text:style-override="id1-3-2-2-1-26-3">
                <text:number>-</text:number>
                <text:p text:style-name="al">een omschrijving van het besluit waartegen u bezwaar heeft (indien mogelijk een kopie bijvoegen)</text:p>
              </text:list-item>
              <text:list-item text:style-override="id1-3-2-2-1-26-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6787</text:span><text:line-break/><text:date style:data-style-name="dag" text:fixed="true" text:date-value="2016-07-11"/><text:line-break/><text:date style:data-style-name="jaar" text:fixed="true" text:date-value="2016-07-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36787</text:span><text:date style:data-style-name="nicedate" text:fixed="true" text:date-value="2016-07-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36787</text:span><text:date style:data-style-name="nicedate" text:fixed="true" text:date-value="2016-07-1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6</meta:user-defined>
    <meta:user-defined meta:name="DCTERMS.W3CDTF/DCTERMS.available">2016-07-11</meta:user-defined>
    <meta:user-defined meta:name="OVERHEIDop.publicationIssue">36787</meta:user-defined>
    <meta:user-defined meta:name="OVERHEIDop.StcrtID/DC.identifier">stcrt-2016-36787</meta:user-defined>
    <meta:user-defined meta:name="DCTERMS.alternative">Gemeente Heerenveen - tijdelijk parkeerverbod in verband met de opening van natuurbegraafplaats Fryslân op 9 juli 2016 - 8e Wijk Nieuwehorne</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13NM 8</meta:user-defined>
    <meta:user-defined meta:name="OVERHEIDop.woonplaats">Oudehorne</meta:user-defined>
    <meta:user-defined meta:name="OVERHEIDop.straatnaam">8e Wijk</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E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9975 552872</meta:user-defined>
    <meta:user-defined meta:name="OVERHEIDop.versieInformatie"/>
  </office:meta>
</office:document-meta>
</file>