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het Open Fries kampioenschap "Slingeraap" op 20 augustus 2016 op de locatie Boarnswal (achter nummer 15) te Akkrum  wordt georganiseerd (22 juni 2016);</text:p>
            <text:p text:style-name="common-al">dat het noodzakelijk is om de Boarnswâl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0 augustus 2016 van 14.00 uur tot en met 22.30 uur.</text:p>
            <text:p text:style-name="common-al">
            <text:span text:style-name="nadrukvet">AKKRUM, BOARNSWÂL</text:span>
          </text:p>
            <text:p text:style-name="common-al">Heerenveen, 21 jun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703</text:span><text:line-break/><text:date style:data-style-name="dag" text:fixed="true" text:date-value="2016-06-30"/><text:line-break/><text:date style:data-style-name="jaar" text:fixed="true" text:date-value="2016-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4703</text:span><text:date style:data-style-name="nicedate" text:fixed="true" text:date-value="2016-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4703</text:span><text:date style:data-style-name="nicedate" text:fixed="true" text:date-value="2016-06-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30</meta:user-defined>
    <meta:user-defined meta:name="OVERHEIDop.publicationIssue">34703</meta:user-defined>
    <meta:user-defined meta:name="OVERHEIDop.StcrtID/DC.identifier">stcrt-2016-34703</meta:user-defined>
    <meta:user-defined meta:name="DCTERMS.alternative">Gemeente Heerenveen - tijdelijk gesloten verklaring in verband met het Open Fries kampioenschap "Slingeraap" op 20 augustus 2016  - boarnswal achter nummer 15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ER 15</meta:user-defined>
    <meta:user-defined meta:name="OVERHEIDop.woonplaats">Akkrum</meta:user-defined>
    <meta:user-defined meta:name="OVERHEIDop.straatnaam">Boarnswâ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036 562632</meta:user-defined>
    <meta:user-defined meta:name="OVERHEIDop.versieInformatie"/>
  </office:meta>
</office:document-meta>
</file>