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een </text:span><text:span text:style-name="nadrukvet">Fryske</text:span><text:span text:style-name="nadrukvet"> Dei op 6 augustus 2016 op de locatie centrum </text:span><text:span text:style-name="nadrukvet">Akkrum</text:span><text:span text:style-name="nadrukvet">.</text:span></text:p>
            <text:p text:style-name="common-al">
            <text:span text:style-name="nadrukvet">Burgemeester en wethouders van Heerenveen;</text:span>
          </text:p>
            <text:p text:style-name="common-al">overwegende, dat de Fryske Dei op 6 augustus 2016 op de locatie Kanadeeskestrjitte, Kleef, Buorren en Heechein te Akkrum  wordt georganiseerd;</text:p>
            <text:p text:style-name="common-al">dat het noodzakelijk is om de Kanadeeskestrjitte, Kleef, Buorren en Heechein te Akkrum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6 augustus 2016 van 06.00 uur tot 23.59 uur.  </text:p>
            <text:p text:style-name="common-al">
            <text:span text:style-name="nadrukvet">Akkrum</text:span>
            <text:span text:style-name="nadrukvet">, </text:span>
            <text:span text:style-name="nadrukvet">Kanadeeskestrjitte</text:span>
            <text:span text:style-name="nadrukvet"> (vanaf Keurslagerij </text:span>
            <text:span text:style-name="nadrukvet">Spijkerman</text:span>
            <text:span text:style-name="nadrukvet"> tot aan Kruising </text:span>
            <text:span text:style-name="nadrukvet">Himdyk</text:span>
            <text:span text:style-name="nadrukvet"> en vanaf firma Cor </text:span>
            <text:span text:style-name="nadrukvet">Oosterhoff</text:span>
            <text:span text:style-name="nadrukvet"> tot aan de </text:span>
            <text:span text:style-name="nadrukvet">Galemaleane</text:span>
            <text:span text:style-name="nadrukvet">), Kleef, </text:span>
            <text:span text:style-name="nadrukvet">Buorren</text:span>
            <text:span text:style-name="nadrukvet"> en </text:span>
            <text:span text:style-name="nadrukvet">Heechein</text:span>
            <text:span text:style-name="nadrukvet"> (vanaf café Kromme </text:span>
            <text:span text:style-name="nadrukvet">Knilles</text:span>
            <text:span text:style-name="nadrukvet">).</text:span>
          </text:p>
            <text:p text:style-name="common-al">Heerenveen, 27 juni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4685</text:span><text:line-break/><text:date style:data-style-name="dag" text:fixed="true" text:date-value="2016-06-30"/><text:line-break/><text:date style:data-style-name="jaar" text:fixed="true" text:date-value="2016-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4685</text:span><text:date style:data-style-name="nicedate" text:fixed="true" text:date-value="2016-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4685</text:span><text:date style:data-style-name="nicedate" text:fixed="true" text:date-value="2016-06-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6-30</meta:user-defined>
    <meta:user-defined meta:name="OVERHEIDop.publicationIssue">34685</meta:user-defined>
    <meta:user-defined meta:name="OVERHEIDop.StcrtID/DC.identifier">stcrt-2016-34685</meta:user-defined>
    <meta:user-defined meta:name="DCTERMS.alternative">Gemeente Heerenveen - tijdelijk gesloten verklaring in verband met het organiseren van een Fryske Dei op 6 augustus 2016 - centrum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91BZ 1</meta:user-defined>
    <meta:user-defined meta:name="OVERHEIDop.woonplaats">Akkrum</meta:user-defined>
    <meta:user-defined meta:name="OVERHEIDop.straatnaam">Buorre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5016 562593</meta:user-defined>
    <meta:user-defined meta:name="OVERHEIDop.versieInformatie"/>
  </office:meta>
</office:document-meta>
</file>