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text:span><text:span text:style-name="nadrukvet"> van wegen in verband met het organiseren van de </text:span><text:span text:style-name="nadrukvet">Feanrun</text:span><text:span text:style-name="nadrukvet"> op 28 augustus 2016 op een route door de plaats Heerenveen.</text:span></text:p>
            <text:p text:style-name="common-al">
            <text:span text:style-name="nadrukvet">Burgemeester en wethouders van Heerenveen;</text:span>
          </text:p>
            <text:p text:style-name="common-al">overwegende, dat het organiseren van hardloopevenement Feanrun op 28 augustus 2016 op de locatie route door Heerenveen  wordt georganiseerd;</text:p>
            <text:p text:style-name="common-al">dat het noodzakelijk is om de Abe Lenstra boulevard (ter hoogte van P5), Stadionweg, Prinsenweg, Parkweg, Koningin Julianaweg (tussen de fietstunnel en van der Sluislaan), Altenalaan, Koningin Wilhelminaweg, Marktweg (tot kruizing Archimedesweg), Heremaweg, Pim Mulierlaan, Amelandlaan (deels), Gooilandlaan, Terschellingstraat, Akkersplein (deels), Spoorsingel, Rottumerweg (parallelweg), Burgemeester Falkenaweg (vanaf rotonde Rottumerweg tot en met rotonde Koornbeursweg), Dracht en Vleesmarkt te Heerenveen, af te sluiten voor verkeer, omdat  het bovengenoemde evenement (deels) zal plaatsvinden op deze wegen;</text:p>
            <text:p text:style-name="common-al">dat het bovengenoemde evenement zal plaatsvinden op/nabij de hieronder genoemde wegen; </text:p>
            <text:p text:style-name="common-al">dat het noodzakelijk is de betreffende wegen hiervoor volledig af te sluiten voor alle verkeer, maar dat de wegen weer worden opgesteld zo snel mogelijk nadat de laatste atleet voorbij is.</text:p>
            <text:p text:style-name="common-al">dat de wegen te allen tijde worden open gesteld ten behoeve van de hulpdiensten en tevens ten behoeve van de vrijwilligers van de hulpdiensten;</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28 augustus 2016 of zoveel eerder of later als terzake noodzakelijk wordt geacht, op grond van bovenstaande overwegingen onderstaande wegen tijdelijk gesloten te verklaren voor voertuigen, ruiters en geleiders van rij- of trekdieren of vee, door plaatsing van borden conform model C1 van bijlage I van het RVV 1990. </text:p>
            <text:p text:style-name="common-al">
            <text:span text:style-name="nadrukvet">HEERENVEEN</text:span>
            <text:span text:style-name="nadrukvet">,</text:span>
            <text:span text:style-name="nadrukvet">&lt;</text:span>
            <text:span text:style-name="nadrukvet">start route Abe </text:span>
            <text:span text:style-name="nadrukvet">Lenstra</text:span>
            <text:span text:style-name="nadrukvet"> boulevard (ter hoogte van P5), Stadionweg – Prinsenweg –</text:span>
            <text:span text:style-name="nadrukvet"/>
            <text:span text:style-name="nadrukvet">Parkweg</text:span>
            <text:span text:style-name="nadrukvet"> -</text:span>
            <text:span text:style-name="nadrukvet"> Koningin </text:span>
            <text:span text:style-name="nadrukvet">Julianaweg</text:span>
            <text:span text:style-name="nadrukvet"> (tussen de fietstunnel en van der </text:span>
            <text:span text:style-name="nadrukvet">Sluislaan</text:span>
            <text:span text:style-name="nadrukvet">)</text:span>
            <text:span text:style-name="nadrukvet"> –</text:span>
            <text:span text:style-name="nadrukvet"/>
            <text:span text:style-name="nadrukvet">Altenalaan</text:span>
            <text:span text:style-name="nadrukvet"> - Koningin </text:span>
            <text:span text:style-name="nadrukvet">Wilhelminaweg</text:span>
            <text:span text:style-name="nadrukvet"> -</text:span>
            <text:span text:style-name="nadrukvet"> Marktweg (tot </text:span>
            <text:span text:style-name="nadrukvet">kruizing</text:span>
            <text:span text:style-name="nadrukvet"/>
            <text:span text:style-name="nadrukvet">Archimedesweg</text:span>
            <text:span text:style-name="nadrukvet">)</text:span>
            <text:span text:style-name="nadrukvet"> –</text:span>
            <text:span text:style-name="nadrukvet"/>
            <text:span text:style-name="nadrukvet">Heremaweg</text:span>
            <text:span text:style-name="nadrukvet"> -</text:span>
            <text:span text:style-name="nadrukvet"> Pim </text:span>
            <text:span text:style-name="nadrukvet">Mulierlaan</text:span>
            <text:span text:style-name="nadrukvet">,</text:span>
            <text:span text:style-name="nadrukvet"> -</text:span>
            <text:span text:style-name="nadrukvet">Amelandlaan</text:span>
            <text:span text:style-name="nadrukvet"> (deels) –</text:span>
            <text:span text:style-name="nadrukvet"/>
            <text:span text:style-name="nadrukvet">Gooilandlaan</text:span>
            <text:span text:style-name="nadrukvet"> –</text:span>
            <text:span text:style-name="nadrukvet"> Terschellingstraat</text:span>
            <text:span text:style-name="nadrukvet"> -</text:span>
            <text:span text:style-name="nadrukvet"/>
            <text:span text:style-name="nadrukvet">Akkersplein</text:span>
            <text:span text:style-name="nadrukvet"> (deels)</text:span>
            <text:span text:style-name="nadrukvet"> –</text:span>
            <text:span text:style-name="nadrukvet"> Spoorsingel</text:span>
            <text:span text:style-name="nadrukvet"> - </text:span>
            <text:span text:style-name="nadrukvet">Rottumerweg</text:span>
            <text:span text:style-name="nadrukvet"> (parallelweg) - </text:span>
            <text:span text:style-name="nadrukvet">Burgemeester </text:span>
            <text:span text:style-name="nadrukvet">Falkenaweg</text:span>
            <text:span text:style-name="nadrukvet"> (vanaf rotonde </text:span>
            <text:span text:style-name="nadrukvet">Rottumerweg</text:span>
            <text:span text:style-name="nadrukvet"> to</text:span>
            <text:span text:style-name="nadrukvet">t en met rotonde </text:span>
            <text:span text:style-name="nadrukvet">Koornbeursweg</text:span>
            <text:span text:style-name="nadrukvet">) -</text:span>
            <text:span text:style-name="nadrukvet"> Dracht en Vleesmarkt</text:span>
            <text:span text:style-name="nadrukvet"/>
          </text:p>
            <text:p text:style-name="common-al">Heerenveen, 23 juni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4313</text:span><text:line-break/><text:date style:data-style-name="dag" text:fixed="true" text:date-value="2016-06-28"/><text:line-break/><text:date style:data-style-name="jaar" text:fixed="true" text:date-value="2016-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4313</text:span><text:date style:data-style-name="nicedate" text:fixed="true" text:date-value="2016-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4313</text:span><text:date style:data-style-name="nicedate" text:fixed="true" text:date-value="2016-06-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6-28</meta:user-defined>
    <meta:user-defined meta:name="OVERHEIDop.publicationIssue">34313</meta:user-defined>
    <meta:user-defined meta:name="OVERHEIDop.StcrtID/DC.identifier">stcrt-2016-34313</meta:user-defined>
    <meta:user-defined meta:name="DCTERMS.alternative">Gemeente Heerenveen - tijdelijk gesloten verklaring van wegen in verband met het organiseren van de Feanrun op 28 augustus 2016 op een route door de plaats Heerenveen -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8JB 62 3</meta:user-defined>
    <meta:user-defined meta:name="OVERHEIDop.woonplaats">Heerenveen</meta:user-defined>
    <meta:user-defined meta:name="OVERHEIDop.straatnaam">Abe Lenstra boulevar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Route|exb-2016-21599</meta:user-defined>
    <meta:user-defined meta:name="OVERHEID.EPSG28992/DC.spatial">191824 552329</meta:user-defined>
    <meta:user-defined meta:name="OVERHEIDop.versieInformatie"/>
  </office:meta>
</office:document-meta>
</file>