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text:span><text:span text:style-name="nadrukvet">e afsluiting Abe </text:span><text:span text:style-name="nadrukvet">Lenstra</text:span><text:span text:style-name="nadrukvet"> boulevard Heerenveen in verband met voorrondes NK </text:span><text:span text:style-name="nadrukvet">Streetball</text:span><text:span text:style-name="nadrukvet"/><text:span text:style-name="nadrukvet">Masters</text:span></text:p>
            <text:p text:style-name="common-al">
            <text:span text:style-name="nadrukvet">Burgemeester en wethouders van Heerenveen;</text:span>
          </text:p>
            <text:p text:style-name="common-al">overwegende, dat het organiseren van de voorrondes voor het NK Streetball Masters op 25 juni 2016 op de locatie Abe Lenstra Boulevard tegenover sportstad te Heerenveen  wordt georganiseerd;</text:p>
            <text:p text:style-name="common-al">dat het noodzakelijk is om de Abe Lenstra boulevard af te sluiten (vanaf nummer 19 tot de Huismanstraat) voor verkeer, omdat  het bovengenoemde evenement zal plaatsvinden op deze weg;</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25 juni 2016 van 09.00 uur tot en met  18.00 uur.</text:p>
            <text:p text:style-name="common-al">
            <text:span text:style-name="nadrukvet">HEERENVEEN</text:span>
            <text:span text:style-name="nadrukvet">,</text:span>
            <text:span text:style-name="nadrukvet">ABE LENSTRA BOULEVARD (vanaf nummer 19 tot de Huismanstraat)</text:span>
          </text:p>
            <text:p text:style-name="common-al">Heerenveen, 15 jun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3127</text:span><text:line-break/><text:date style:data-style-name="dag" text:fixed="true" text:date-value="2016-06-22"/><text:line-break/><text:date style:data-style-name="jaar" text:fixed="true" text:date-value="201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3127</text:span><text:date style:data-style-name="nicedate" text:fixed="true" text:date-value="201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3127</text:span><text:date style:data-style-name="nicedate" text:fixed="true" text:date-value="2016-06-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6-22</meta:user-defined>
    <meta:user-defined meta:name="OVERHEIDop.publicationIssue">33127</meta:user-defined>
    <meta:user-defined meta:name="OVERHEIDop.StcrtID/DC.identifier">stcrt-2016-33127</meta:user-defined>
    <meta:user-defined meta:name="DCTERMS.alternative">Gemeente Heerenveen - tijdelijk gesloten verklaring in verband met de voorrondes NK Streetball Masters op 25 juni 2016 - Abe Lenstra boulevard tegenover nummer 19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JA 23f</meta:user-defined>
    <meta:user-defined meta:name="OVERHEIDop.woonplaats">Heerenveen</meta:user-defined>
    <meta:user-defined meta:name="OVERHEIDop.straatnaam">Abe Lenstra boulevar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Wegafsluiting Streetball Masters|exb-2016-20958</meta:user-defined>
    <meta:user-defined meta:name="OVERHEID.EPSG28992/DC.spatial">191887 552397</meta:user-defined>
    <meta:user-defined meta:name="OVERHEIDop.versieInformatie"/>
  </office:meta>
</office:document-meta>
</file>