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viswedstrijd op 22 juni 2016 op de locatie Boarnswâl tegenover de nummers 1 tot en met 15 te Akkrum  wordt georganiseerd;</text:p>
            <text:p text:style-name="common-al">dat het noodzakelijk is om de Boarnswâl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22 juni 2016 van 19.00 uur tot en met 21.00 uur.</text:p>
            <text:p text:style-name="common-al">
            <text:span text:style-name="nadrukvet">AKKRUM</text:span>
            <text:span text:style-name="nadrukvet">,</text:span>
            <text:span text:style-name="nadrukvet">BOARNSWÂL</text:span>
          </text:p>
            <text:p text:style-name="common-al">Heerenveen, 7 april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931</text:span><text:line-break/><text:date style:data-style-name="dag" text:fixed="true" text:date-value="2016-06-02"/><text:line-break/><text:date style:data-style-name="jaar" text:fixed="true" text:date-value="201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931</text:span><text:date style:data-style-name="nicedate" text:fixed="true" text:date-value="201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931</text:span><text:date style:data-style-name="nicedate" text:fixed="true" text:date-value="2016-06-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6-02</meta:user-defined>
    <meta:user-defined meta:name="OVERHEIDop.publicationIssue">28931</meta:user-defined>
    <meta:user-defined meta:name="OVERHEIDop.StcrtID/DC.identifier">stcrt-2016-28931</meta:user-defined>
    <meta:user-defined meta:name="DCTERMS.alternative">Gemeente Heerenveen - tijdelijk gesloten verklaring in verband met een viswedstrijd op 22 juni 2016 - Boarnswâl tegenover nummers 1 tot en met 5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1ER 5</meta:user-defined>
    <meta:user-defined meta:name="OVERHEIDop.woonplaats">Akkrum</meta:user-defined>
    <meta:user-defined meta:name="OVERHEIDop.straatnaam">Boarnswâl</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Gemeente Heerenveen - tijdelijk gesloten verklaring in verband met een viswedstrijd op 22 juni 2016 - Boarnswâl tegenover nummers 1 tot en met 5 te Akkrum</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4981 562677</meta:user-defined>
    <meta:user-defined meta:name="OVERHEIDop.versieInformatie"/>
  </office:meta>
</office:document-meta>
</file>