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LENING ONTHEFFING GESLOTEN VERKLARING</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Burgemeester en wethouders van Heerenveen;</text:span>
          </text:p>
            <text:p text:style-name="common-al">overwegende dat er de dag van het park en het Oranjewoud festival wordt georganiseerd van 2 tot en met 5 juni 2016 op de locatie Lindelaan 1 te Oranjewoud;</text:p>
            <text:p text:style-name="common-al">dat het noodzakelijk is om de Lindelaan te Oranjewoud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op 5 juni 2016 van 09:00 uur tot en met 19:00 uur.</text:p>
            <text:p text:style-name="common-al">
            <text:span text:style-name="nadrukvet">ORANJEWOUD,</text:span>
            <text:span text:style-name="nadrukvet">LINDELAAN</text:span>
          </text:p>
            <text:p text:style-name="common-al">Heerenveen, 23 mei 2016</text:p>
            <text:p text:style-name="common-al">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8">
              <text:list-item text:style-override="id1-3-2-2-1-18-1">
                <text:number>-</text:number>
                <text:p text:style-name="al">uw naam en adres</text:p>
              </text:list-item>
              <text:list-item text:style-override="id1-3-2-2-1-18-2">
                <text:number>-</text:number>
                <text:p text:style-name="al">datum van het bezwaarschrift</text:p>
              </text:list-item>
              <text:list-item text:style-override="id1-3-2-2-1-18-3">
                <text:number>-</text:number>
                <text:p text:style-name="al">een omschrijving van het besluit waartegen u bezwaar heeft (indien mogelijk een kopie bijvoegen)</text:p>
              </text:list-item>
              <text:list-item text:style-override="id1-3-2-2-1-18-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877</text:span><text:line-break/><text:date style:data-style-name="dag" text:fixed="true" text:date-value="2016-06-02"/><text:line-break/><text:date style:data-style-name="jaar" text:fixed="true" text:date-value="201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877</text:span><text:date style:data-style-name="nicedate" text:fixed="true" text:date-value="201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8877</text:span><text:date style:data-style-name="nicedate" text:fixed="true" text:date-value="2016-06-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NTHEFFING GESLOTEN VERKLARING</meta:user-defined>
    <meta:user-defined meta:name="OVERHEIDop.doctype">Officiële Publicaties, versie 1.1</meta:user-defined>
    <meta:user-defined meta:name="DCTERMS.W3CDTF/OVERHEIDop.jaargang">2016</meta:user-defined>
    <meta:user-defined meta:name="DCTERMS.W3CDTF/DCTERMS.available">2016-06-02</meta:user-defined>
    <meta:user-defined meta:name="OVERHEIDop.publicationIssue">28877</meta:user-defined>
    <meta:user-defined meta:name="OVERHEIDop.StcrtID/DC.identifier">stcrt-2016-28877</meta:user-defined>
    <meta:user-defined meta:name="DCTERMS.alternative">Gemeente Heerenveen - tijdelijk gesloten verklaring in verband met de dag van het park en het Oranjewoud festival van 2 tot en met 5 juni 2016 - Lindelaan 1 Oranjewoud</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53JD 1</meta:user-defined>
    <meta:user-defined meta:name="OVERHEIDop.woonplaats">Oranjewoud</meta:user-defined>
    <meta:user-defined meta:name="OVERHEIDop.straatnaam">Lindel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Gemeente Heerenveen - tijdelijk gesloten verklaring in verband met de dag van het park en het Oranjewoud festival van 2 tot en met 5 juni 2016 - Lindelaan 1 Oranjewoud</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4089 551610</meta:user-defined>
    <meta:user-defined meta:name="OVERHEIDop.versieInformatie"/>
  </office:meta>
</office:document-meta>
</file>