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
            <text:span text:style-name="nadrukvet">Onderwerp: tijdelijk gesloten verklaring </text:span>
            <text:span text:style-name="nadrukvet">in verband met Historische demoraces</text:span>
          </text:p>
            <text:p text:style-name="common-al">
            <text:span text:style-name="nadrukvet">Burgemeester en wethouders van Heerenveen;</text:span>
          </text:p>
            <text:p text:style-name="common-al">overwegende, dat op 5 juni 2016 op de locatie Businesspark Friesland West te Heerenveen wordt georganiseerd;</text:p>
            <text:p text:style-name="common-al">dat het noodzakelijk is om Businesspark Friesland West (ter hoogte van de kruising met Nije Fjildwei, de kruising Nijefjildwei/Innovatielaan/Businesspark Friesland West en de kruisingen met de Jousterweg en ter hoogte van Businesspark Friesland West af te sluiten voor verkeer, omdat  het bovengenoemde evenement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de Frankrijkdreef, Duitslanddreef, Denemarkendreef en Innovatielaan gestremd zijn voor doorgaand verkeer richting Businesspark Friesland West</text:p>
            <text:p text:style-name="common-al">dat het noodzakelijk is de Frankrijkdreef, Duitslanddreef, Denemarkendreef en Innovatielaan af te sluiten voor doorgaand verkeer richting Bussinesspark Friesland West</text:p>
            <text:p text:style-name="common-al">dat de Frankrijkdreef, Duitslanddreef, Denemarkendreef en Innovatielaan nog wel bereikbaar zijn voor bestemmingsverkeer vanaf de Dolten en vanaf de Nije Fjildewei te Heerenveen</text:p>
            <text:p text:style-name="common-al">dat het noodzakelijk is een omleidingsroute in te stellen voor doorgaand verkeer dat vanaf de Duitslanddreef te Heerenveen richting Innovatielaan en Businesspark Friesland West te Heerenveen </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text:p>
            <text:p text:style-name="common-al">De gesloten verklaring geldt 5 juni 2016 van 08.00 uur tot en met 18.30 uur.</text:p>
            <text:p text:style-name="common-al">
            <text:span text:style-name="nadrukvet">HEERENVEEN</text:span>
            <text:span text:style-name="nadrukvet">,</text:span>
            <text:span text:style-name="nadrukvet">BUSINESSPARK FRIESLAND WEST</text:span>
          </text:p>
            <text:p text:style-name="common-al">
            <text:span text:style-name="nadrukvet">HEERENVEEN, FRANKRIJKDREEF-</text:span>
            <text:span text:style-name="nadrukvet">DUITSLANDDREEF, DENEMARKENDREEF EN INNOVATIELAAN</text:span>
            <text:span text:style-name="nadrukvet"> (uitgezonderd bestemmingsverkeer)</text:span>
          </text:p>
            <text:p text:style-name="common-al">onderstaande wegen tijdelijk gesloten te verklaren voor voertuigen, ruiters, en geleiders van rij- of trekdieren of vee en voetgangers, door plaatsing van borden conform model C1 en OB108 (met uitzondering van bestemmingsverkeer) van bijlage I van het RVV 1990. </text:p>
            <text:p text:style-name="common-al">Heerenveen, 3 mei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2">
              <text:list-item text:style-override="id1-3-2-2-1-32-1">
                <text:number>-</text:number>
                <text:p text:style-name="al">uw naam en adres</text:p>
              </text:list-item>
              <text:list-item text:style-override="id1-3-2-2-1-32-2">
                <text:number>-</text:number>
                <text:p text:style-name="al">datum van het bezwaarschrift</text:p>
              </text:list-item>
              <text:list-item text:style-override="id1-3-2-2-1-32-3">
                <text:number>-</text:number>
                <text:p text:style-name="al">een omschrijving van het besluit waartegen u bezwaar heeft (indien mogelijk een kopie bijvoegen)</text:p>
              </text:list-item>
              <text:list-item text:style-override="id1-3-2-2-1-32-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247</text:span><text:line-break/><text:date style:data-style-name="dag" text:fixed="true" text:date-value="2016-05-30"/><text:line-break/><text:date style:data-style-name="jaar" text:fixed="true" text:date-value="2016-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8247</text:span><text:date style:data-style-name="nicedate" text:fixed="true" text:date-value="2016-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8247</text:span><text:date style:data-style-name="nicedate" text:fixed="true" text:date-value="2016-05-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5-30</meta:user-defined>
    <meta:user-defined meta:name="OVERHEIDop.publicationIssue">28247</meta:user-defined>
    <meta:user-defined meta:name="OVERHEIDop.StcrtID/DC.identifier">stcrt-2016-28247</meta:user-defined>
    <meta:user-defined meta:name="DCTERMS.alternative">Gemeente Heerenveen - Tijdelijk gesloten verklaring Businesspark Friesland West + tijdelijke verkeersmaatregel ivm Historische Demorace op 5 juni 2016 - Businesspark Friesland west, Denemarkendreef, Duitslanddreef, Frankrijkdreef, Innovatielaan, Nije Fjildwei</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7SL 41</meta:user-defined>
    <meta:user-defined meta:name="OVERHEIDop.woonplaats">Heerenveen</meta:user-defined>
    <meta:user-defined meta:name="OVERHEIDop.straatnaam">Businesspark Friesland-West</meta:user-defined>
    <meta:user-defined meta:name="OVERHEID.PostcodeHuisnummer/OVERHEIDop.postcodeHuisnummer">8447SL 13</meta:user-defined>
    <meta:user-defined meta:name="OVERHEID.PostcodeHuisnummer/OVERHEIDop.postcodeHuisnummer">8447</meta:user-defined>
    <meta:user-defined meta:name="OVERHEIDop.woonplaats">Nijehaske</meta:user-defined>
    <meta:user-defined meta:name="OVERHEID.PostcodeHuisnummer/OVERHEIDop.postcodeHuisnummer">8466RD 7</meta:user-defined>
    <meta:user-defined meta:name="OVERHEIDop.straatnaam">Jousterweg</meta:user-defined>
    <meta:user-defined meta:name="OVERHEID.PostcodeHuisnummer/OVERHEIDop.postcodeHuisnummer">8447SB 9</meta:user-defined>
    <meta:user-defined meta:name="OVERHEIDop.straatnaam">De Dolten</meta:user-defined>
    <meta:user-defined meta:name="OVERHEIDop.straatnaam">Frankrijkdreef</meta:user-defined>
    <meta:user-defined meta:name="OVERHEID.PostcodeHuisnummer/OVERHEIDop.postcodeHuisnummer">8465SB 6</meta:user-defined>
    <meta:user-defined meta:name="OVERHEIDop.woonplaats">Oudehaske</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Afsluiting Businesspark Friesland West|exb-2016-17504</meta:user-defined>
    <meta:user-defined meta:name="OVERHEIDop.externeBijlage">Situatie Duitslanddreef etc|exb-2016-17505</meta:user-defined>
    <meta:user-defined meta:name="OVERHEID.EPSG28992/DC.spatial">188712 553220</meta:user-defined>
    <meta:user-defined meta:name="OVERHEID.EPSG28992/DC.spatial">189054 553379</meta:user-defined>
    <meta:user-defined meta:name="OVERHEID.EPSG28992/DC.spatial">189012 552805</meta:user-defined>
    <meta:user-defined meta:name="OVERHEID.EPSG28992/DC.spatial">189308 552928</meta:user-defined>
    <meta:user-defined meta:name="OVERHEID.EPSG28992/DC.spatial">187321 554104</meta:user-defined>
    <meta:user-defined meta:name="OVERHEID.EPSG28992/DC.spatial">187421 554420</meta:user-defined>
    <meta:user-defined meta:name="OVERHEID.EPSG28992/DC.spatial">187232 554684</meta:user-defined>
    <meta:user-defined meta:name="OVERHEIDop.versieInformatie"/>
  </office:meta>
</office:document-meta>
</file>