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29-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snelheidsbeperkende maatregel in verband met open boerderijdag Jinshúzen 2 te Akkrum<text:span text:style-name="nadrukvet"/></text:p>
            <text:p text:style-name="common-al">
            <text:span text:style-name="nadrukvet">Burgemeester en wethouders van Heerenveen;</text:span>
          </text:p>
            <text:p text:style-name="common-al">overwegende, dat het organiseren van een open boerderijdag op 16 mei 2016 op de locatie Jinshúzen 2 te Akkrum  wordt georganiseerd;</text:p>
            <text:p text:style-name="common-al">dat bezoekers van deze open dag parkeren aan de overzijde van de weg tegenover Jinshúzen 2 te Akkrum;</text:p>
            <text:p text:style-name="common-al">dat de bovengenoemde weg wordt gebruikt als belangrijke ontsluitingsweg;</text:p>
            <text:p text:style-name="common-al">dat professionele verkeersregelaars worden ingezet om het verkeer te regelen;</text:p>
            <text:p text:style-name="common-al">dat het noodzakelijk is om een snelheidsbeperking door te voeren voor verkeer, omdat  het bovengenoemde evenement (deels) zal plaatsvinden langs deze weg;</text:p>
            <text:p text:style-name="common-al">ter waarborging van de veiligheid van de bezoekers van het evenement is het noodzakelijk om een snelheidsbeperkende maatregel te nemen voor  doorgaand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in verband met de verkeersveiligheid op de weg Jinshúzen te Akkrum, ter hoogte van Jinshúzen 2 te Akkrum in beide richtingen, tijdelijk een maximum snelheid van 50 km/u wordt ingesteld;</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voor onderstaande wegen tijdelijk een maximumsnelheid van 50 km/u in te stellen voor voertuigen, ruiters en geleiders van rij- of trekdieren of vee, door plaatsing van borden conform model A1 en A3 van bijlage I van het RVV 1990. De snelheidsbeperking geldt van 16 mei 2016 van 9.00 uur tot en met 18.00 uur.</text:p>
            <text:p text:style-name="common-al">
            <text:span text:style-name="nadrukvet">AKKRUM</text:span>
            <text:span text:style-name="nadrukvet">, </text:span>
            <text:span text:style-name="nadrukvet">JINSHÚZEN</text:span>
          </text:p>
            <text:p text:style-name="common-al">Heerenveen, 28 april 2016</text:p>
            <text:p text:style-name="common-al">Hoogachtend, </text:p>
            <text:p text:style-name="common-al">Burgemeester en wethouders van Heerenveen,</text:p>
            <text:p text:style-name="common-al">namens dit college</text:p>
            <text:p text:style-name="common-al">	 hoofd afdeling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9">
              <text:list-item text:style-override="id1-3-2-2-1-29-1">
                <text:number>-</text:number>
                <text:p text:style-name="al">uw naam en adres</text:p>
              </text:list-item>
              <text:list-item text:style-override="id1-3-2-2-1-29-2">
                <text:number>-</text:number>
                <text:p text:style-name="al">datum van het bezwaarschrift</text:p>
              </text:list-item>
              <text:list-item text:style-override="id1-3-2-2-1-29-3">
                <text:number>-</text:number>
                <text:p text:style-name="al">een omschrijving van het besluit waartegen u bezwaar heeft (indien mogelijk een kopie bijvoegen)</text:p>
              </text:list-item>
              <text:list-item text:style-override="id1-3-2-2-1-29-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3289</text:span><text:line-break/><text:date style:data-style-name="dag" text:fixed="true" text:date-value="2016-05-02"/><text:line-break/><text:date style:data-style-name="jaar" text:fixed="true" text:date-value="2016-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23289</text:span><text:date style:data-style-name="nicedate" text:fixed="true" text:date-value="2016-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23289</text:span><text:date style:data-style-name="nicedate" text:fixed="true" text:date-value="2016-05-0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6</meta:user-defined>
    <meta:user-defined meta:name="DCTERMS.W3CDTF/DCTERMS.available">2016-05-02</meta:user-defined>
    <meta:user-defined meta:name="OVERHEIDop.publicationIssue">23289</meta:user-defined>
    <meta:user-defined meta:name="OVERHEIDop.StcrtID/DC.identifier">stcrt-2016-23289</meta:user-defined>
    <meta:user-defined meta:name="DCTERMS.alternative">Gemeente Heerenveen - snelheidsbeperkende maatregel in verband met open boerderijdag Jinshúzen 2 te Akkrum op 16 mei 2016 - Jinshúzen 2 te Akkrum</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91MR 2</meta:user-defined>
    <meta:user-defined meta:name="OVERHEIDop.woonplaats">Akkrum</meta:user-defined>
    <meta:user-defined meta:name="OVERHEIDop.straatnaam">Jinshúzen</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Wegcategorie/OVERHEIDvb.wegcategorie">Gebiedsontsluiti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83167 562955</meta:user-defined>
    <meta:user-defined meta:name="OVERHEIDop.versieInformatie"/>
  </office:meta>
</office:document-meta>
</file>