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text:span>
            <text:span text:style-name="nadrukvet">6</text:span>
            <text:span text:style-name="nadrukvet">.</text:span>
            <text:span text:style-name="nadrukvet">3002844</text:span>
          </text:p>
            <text:p text:style-name="common-al">Onderwerp: Asfalteringswerkzaamheden Leidijk, Bloksreed, Belgische Wijk, Job Holkemawijk, Wolter jagerswijk en A. Hartstrawei</text:p>
            <text:p text:style-name="common-al">
            <text:span text:style-name="nadrukvet">Burgemeester en wethouders van Heerenveen;</text:span>
          </text:p>
            <text:p text:style-name="common-al">overwegende, </text:p>
            <text:p text:style-name="common-al">dat het om onderhoudstechnische redenen noodzakelijk wordt geacht dat de Leidijk, Bloksreed, Belgische Wijk, Job Holkemawijk, Wolter jagerswijk en A. Hartstrawei opnieuw worden geasfalteerd;</text:p>
            <text:p text:style-name="common-al">dat de asfaltlaag van de Leidijk, Bloksreed, Belgische Wijk, Job Holkemawijk, Wolter jagerswijk en A. Hartstrawei in slechte staat verkeren en worden vervangen door een nieuwe laag asfalt;</text:p>
            <text:p text:style-name="common-al">dat de Leidijk, Bloksreed, Belgische Wijk, Job Holkemawijk, Wolter jagerswijk en A. Hartstrawei gefaseerd moeten worden afgesloten voor doorgaand verkeer;</text:p>
            <text:p text:style-name="common-al">dat de asfalteringswerkzaamheden zijn gepland in de periode van 17 mei t/m 5 juni 2016;</text:p>
            <text:p text:style-name="common-al">dat de bewoners en bedrijven door middel van een nieuwsbrief op de hoogte worden gesteld van de komende onderhoudswerkzaamheden en de daarmee gepaard gaande (mogelijke) overlast;</text:p>
            <text:p text:style-name="common-al">dat dit binnen de (wettelijk) voorgeschreven periode van 6 weken ter inzage legging kan vallen;</text:p>
            <text:p text:style-name="common-al">dat bedoelde weg is gelegen binnen de gemeente Heerenveen en bij de gemeente Heerenveen in beheer is;</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Leidijk, Bloksreed, Belgische Wijk, Job Holkemawijk, Wolter jagerswijk en A. Hartstrawei (gefaseerd) gesloten te verklaren in beide richtingen voor voertuigen, ruiters en geleiders van rij- of trekdieren of vee.<text:span text:style-name="nadrukvet"/></text:p>
            <text:p text:style-name="common-al">De maatregelen gelden in de periode in de periode van 17 mei t/m 5 juni 2016 of zoveel eerder of later als noodzakelijk wordt geacht. </text:p>
            <text:p text:style-name="common-al">Heerenveen, 18 april 2016</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463</text:span><text:line-break/><text:date style:data-style-name="dag" text:fixed="true" text:date-value="2016-04-22"/><text:line-break/><text:date style:data-style-name="jaar" text:fixed="true" text:date-value="201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1463</text:span><text:date style:data-style-name="nicedate" text:fixed="true" text:date-value="201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1463</text:span><text:date style:data-style-name="nicedate" text:fixed="true" text:date-value="2016-04-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4-22</meta:user-defined>
    <meta:user-defined meta:name="OVERHEIDop.publicationIssue">21463</meta:user-defined>
    <meta:user-defined meta:name="OVERHEIDop.StcrtID/DC.identifier">stcrt-2016-21463</meta:user-defined>
    <meta:user-defined meta:name="DCTERMS.alternative">Gemeente Heerenveen - Asfalteringswerkzaamheden buitengebied Heerenveen - Leidijk, Bloksreed, Belgische Wijk, Job Holkemawijk, Wolter jagerswijk en A. Hartstrawei</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2</meta:user-defined>
    <meta:user-defined meta:name="OVERHEIDop.woonplaats">Jubbega</meta:user-defined>
    <meta:user-defined meta:name="OVERHEIDop.straatnaam">Wolter Jagerswijk</meta:user-defined>
    <meta:user-defined meta:name="OVERHEID.PostcodeHuisnummer/OVERHEIDop.postcodeHuisnummer">8411WN 10</meta:user-defined>
    <meta:user-defined meta:name="OVERHEIDop.straatnaam">Belgische wijk</meta:user-defined>
    <meta:user-defined meta:name="OVERHEID.PostcodeHuisnummer/OVERHEIDop.postcodeHuisnummer">8411WK 5</meta:user-defined>
    <meta:user-defined meta:name="OVERHEIDop.straatnaam">Job Holkemawijk</meta:user-defined>
    <meta:user-defined meta:name="OVERHEID.PostcodeHuisnummer/OVERHEIDop.postcodeHuisnummer">8411WH 1</meta:user-defined>
    <meta:user-defined meta:name="OVERHEIDop.straatnaam">Auke Hartstra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referentienummer">Nummer 16.3002844</meta:user-defined>
    <meta:user-defined meta:name="DCTERMS.abstract">Asfalteringswerkzaamheden Leidijk, Bloksreed, Belgische Wijk, Job Holkemawijk, Wolter jagerswijk en A. Hartstrawei gemeente Heerenveen</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03751 556345</meta:user-defined>
    <meta:user-defined meta:name="OVERHEID.EPSG28992/DC.spatial">203903 556484</meta:user-defined>
    <meta:user-defined meta:name="OVERHEID.EPSG28992/DC.spatial">203601 556184</meta:user-defined>
    <meta:user-defined meta:name="OVERHEID.EPSG28992/DC.spatial">203341 555982</meta:user-defined>
    <meta:user-defined meta:name="OVERHEIDop.versieInformatie"/>
  </office:meta>
</office:document-meta>
</file>