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6</text:span>
            <text:span text:style-name="nadrukvet">.</text:span>
            <text:span text:style-name="nadrukvet">3002842</text:span>
          </text:p>
            <text:p text:style-name="common-al">Onderwerp: Asfalteringswerkzaamheden Mercurius en Saturnus Heerenveen</text:p>
            <text:p text:style-name="common-al">
            <text:span text:style-name="nadrukvet">Burgemeester en wethouders van Heerenveen;</text:span>
          </text:p>
            <text:p text:style-name="common-al">overwegende, </text:p>
            <text:p text:style-name="common-al">dat het om onderhoudstechnische redenen noodzakelijk wordt geacht dat de Mercurius en Saturnus opnieuw wordt geasfalteerd;</text:p>
            <text:p text:style-name="common-al">dat de asfaltlaag van de Mercurius en Saturnus in slechte staat verkeerd en wordt vervangen door een nieuwe laag asfalt;</text:p>
            <text:p text:style-name="common-al">dat de bovengenoemde wegen worden gebruikt als ontsluitingswegen van het IBF;</text:p>
            <text:p text:style-name="common-al">dat de Mercurius en Saturnus wordt gebruikt door het openbaar vervoer; </text:p>
            <text:p text:style-name="common-al">dat de asfalteringswerkzaamheden van de Mercurius en Saturnus zijn gepland in de periode van 17 mei t/m 1 juli 2016;</text:p>
            <text:p text:style-name="common-al">dat de Mercurius en Saturnus tijdens de genoemde periode moeten worden afgesloten voor alle verkeer;</text:p>
            <text:p text:style-name="common-al">dat het verkeer wordt omgeleid via de Venus, Saturnus, Zestienroeden, Pastoriesingel, Aengwirderweg en vice versa;</text:p>
            <text:p text:style-name="common-al">dat het openbaar vervoer ook via deze alternatieve route zal rijden;</text:p>
            <text:p text:style-name="common-al">dat het fietsverkeer gedurende de asfalteringswerkzaamheden ongehinderd kan plaatsvinden;</text:p>
            <text:p text:style-name="common-al">dat de bewoners en bedrijven door middel van een nieuwsbrief op de hoogte worden gesteld van de komende asfalteringswerkzaamheden en de daarmee gepaard gaande (mogelijk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Mercurius en Saturnus  (deels) gesloten te verklaren in beide richtingen voor voertuigen, ruiters en geleiders van rij- of trekdieren of vee.<text:span text:style-name="nadrukvet"/></text:p>
            <text:p text:style-name="common-al">De maatregelen gelden in de periode vanaf 17 mei t/m 1 juli 2016 of zoveel eerder of later als noodzakelijk wordt geacht. </text:p>
            <text:p text:style-name="common-al">Heerenveen, 18 april 2016</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3">
              <text:list-item text:style-override="id1-3-2-2-1-33-1">
                <text:number>-</text:number>
                <text:p text:style-name="al">uw naam en adres</text:p>
              </text:list-item>
              <text:list-item text:style-override="id1-3-2-2-1-33-2">
                <text:number>-</text:number>
                <text:p text:style-name="al">datum van het bezwaarschrift</text:p>
              </text:list-item>
              <text:list-item text:style-override="id1-3-2-2-1-33-3">
                <text:number>-</text:number>
                <text:p text:style-name="al">een omschrijving van het besluit waartegen u bezwaar heeft (indien mogelijk een kopie bijvoegen)</text:p>
              </text:list-item>
              <text:list-item text:style-override="id1-3-2-2-1-33-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452</text:span><text:line-break/><text:date style:data-style-name="dag" text:fixed="true" text:date-value="2016-04-22"/><text:line-break/><text:date style:data-style-name="jaar" text:fixed="true" text:date-value="201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452</text:span><text:date style:data-style-name="nicedate" text:fixed="true" text:date-value="201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452</text:span><text:date style:data-style-name="nicedate" text:fixed="true" text:date-value="2016-04-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22</meta:user-defined>
    <meta:user-defined meta:name="OVERHEIDop.publicationIssue">21452</meta:user-defined>
    <meta:user-defined meta:name="OVERHEIDop.StcrtID/DC.identifier">stcrt-2016-21452</meta:user-defined>
    <meta:user-defined meta:name="DCTERMS.alternative">Gemeente Heerenveen - Asfalteringswerkzaamheden in Heerenveen - Saturnus en Mercurius</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CE 1</meta:user-defined>
    <meta:user-defined meta:name="OVERHEIDop.woonplaats">Heerenveen</meta:user-defined>
    <meta:user-defined meta:name="OVERHEIDop.straatnaam">Venus</meta:user-defined>
    <meta:user-defined meta:name="OVERHEID.PostcodeHuisnummer/OVERHEIDop.postcodeHuisnummer">8448GX 20</meta:user-defined>
    <meta:user-defined meta:name="OVERHEIDop.straatnaam">Mercurius</meta:user-defined>
    <meta:user-defined meta:name="OVERHEID.PostcodeHuisnummer/OVERHEIDop.postcodeHuisnummer">8448CC 3</meta:user-defined>
    <meta:user-defined meta:name="OVERHEIDop.straatnaam">Saturnus</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Nummer 16.3002842</meta:user-defined>
    <meta:user-defined meta:name="DCTERMS.abstract">Asfalteringswerkzaamheden Saturnus en Mercurius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814 553447</meta:user-defined>
    <meta:user-defined meta:name="OVERHEID.EPSG28992/DC.spatial">191135 553958</meta:user-defined>
    <meta:user-defined meta:name="OVERHEID.EPSG28992/DC.spatial">191489 553892</meta:user-defined>
    <meta:user-defined meta:name="OVERHEIDop.versieInformatie"/>
  </office:meta>
</office:document-meta>
</file>