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evenement met muziek op 27 april 2016 op de locatie hoek Meyerweg / Tramweg ter hoogte van Meyerweg 117 in De Knipe  wordt georganiseerd;</text:p>
            <text:p text:style-name="common-al">dat het noodzakelijk is om de Tramweg (deels) af te sluiten voor verkeer, omdat  het bovengenoemde evenement (deels) zal plaatsvinden op deze wegen;</text:p>
            <text:p text:style-name="common-al">ter waarborging van de veiligheid van de bezoekers van het evenement is het noodzakelijk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27 april van 16.00 uur tot en met 22.00 uur.</text:p>
            <text:p text:style-name="common-al">
            <text:span text:style-name="nadrukvet">DE KNIPE, TRAMWEG (deels)</text:span>
          </text:p>
            <text:p text:style-name="common-al">Heerenveen, 5 april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5">
              <text:list-item text:style-override="id1-3-2-2-1-25-1">
                <text:number>-</text:number>
                <text:p text:style-name="al">uw naam en adres</text:p>
              </text:list-item>
              <text:list-item text:style-override="id1-3-2-2-1-25-2">
                <text:number>-</text:number>
                <text:p text:style-name="al">datum van het bezwaarschrift</text:p>
              </text:list-item>
              <text:list-item text:style-override="id1-3-2-2-1-25-3">
                <text:number>-</text:number>
                <text:p text:style-name="al">een omschrijving van het besluit waartegen u bezwaar heeft (indien mogelijk een kopie bijvoegen)</text:p>
              </text:list-item>
              <text:list-item text:style-override="id1-3-2-2-1-25-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071</text:span><text:line-break/><text:date style:data-style-name="dag" text:fixed="true" text:date-value="2016-04-12"/><text:line-break/><text:date style:data-style-name="jaar" text:fixed="true" text:date-value="2016-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9071</text:span><text:date style:data-style-name="nicedate" text:fixed="true" text:date-value="2016-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19071</text:span><text:date style:data-style-name="nicedate" text:fixed="true" text:date-value="2016-04-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4-12</meta:user-defined>
    <meta:user-defined meta:name="OVERHEIDop.publicationIssue">19071</meta:user-defined>
    <meta:user-defined meta:name="OVERHEIDop.StcrtID/DC.identifier">stcrt-2016-19071</meta:user-defined>
    <meta:user-defined meta:name="DCTERMS.alternative">Gemeente Heerenveen - Tijdelijk gesloten verklaring in verband met de viering van Koningsdag op 27 april 2016 - hoek Meyerweg/Tramweg te De Knip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6GD 119</meta:user-defined>
    <meta:user-defined meta:name="OVERHEIDop.woonplaats">De Knipe</meta:user-defined>
    <meta:user-defined meta:name="OVERHEIDop.straatnaam">Meyer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 gesloten verklaring in verband met de viering van Koningsdag op 27 april 2016 op de locatie hoek Meyerweg/Tramweg te De Knipe.</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4079 553666</meta:user-defined>
    <meta:user-defined meta:name="OVERHEIDop.versieInformatie"/>
  </office:meta>
</office:document-meta>
</file>