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op 1 juni 2016 van 18:00 uur tot en met 21:00 uur een wielertijdrit tussen Mildam en Nieuwehorne wordt georganiseerd, met start en finish in Nieuwehorne;</text:p>
            <text:p text:style-name="common-al">dat het noodzakelijk is om enkele wegen en fietspaden af te sluiten voor verkeer, omdat  deze wegen en fietspaden aansluiten op het wielerparcours. De af te sluiten wegen en fietspaden zijn aangegeven op een tekening, welke als bijlage bij dit besluit is gevoegd;</text:p>
            <text:p text:style-name="common-al">ter waarborging van de veiligheid van de deelnemers en bezoekers van het evenement is het noodzakelijk om deze wegen en fietspad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en fietspaden gelegen zijn binnen de gemeente Heerenveen en bij de gemeente Heerenveen in beheer zijn;</text:p>
            <text:p text:style-name="common-al">dat overleg met de afdeling Integraal beheer openbare ruimte en politie heeft plaatsgevonden;</text:p>
            <text:p text:style-name="common-al">dat uit dit overleg is gebleken dat aanwonenden en hulpdiensten vooraf geïnformeerd dienen te worden; </text:p>
            <text:p text:style-name="common-al">dat in het onderstaande besluit de verkeerstekens zullen worden benoemd conform artikel 96 van het Reglement Verkeersregelaars en Verkeerstekens 1990 (RVV).</text:p>
            <text:p text:style-name="common-al">
            <text:span text:style-name="nadrukvet">B E S L U I T E </text:span>
            <text:span text:style-name="nadrukvet">N :</text:span>
          </text:p>
            <text:p text:style-name="common-al">Op grond van bovenstaande overwegingen besluiten Burgemeester en wethouders enkele  wegen en fietspaden tijdelijk gesloten te verklaren voor voertuigen, ruiters en geleiders van rij- of trekdieren of vee, door plaatsing van borden conform model C1 van bijlage I van het RVV 1990. De betreffende wegen en fietspaden zijn weergegeven op een tekening, welke als bijlage bij dit besluit is gevoegd. De gesloten verklaring geldt op 1 juni 2016 van 18:00 uur tot en met 21:00 uur.</text:p>
            <text:p text:style-name="common-al">
            <text:span text:style-name="nadrukvet">Heerenveen</text:span>
            <text:span text:style-name="nadrukvet">,</text:span>
            <text:span text:style-name="nadrukvet">enkele wegen en fietspaden zoals weergegeven op de tekening in de bijlage van dit besluit</text:span>
          </text:p>
            <text:p text:style-name="common-al">Heerenveen, 5 april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070</text:span><text:line-break/><text:date style:data-style-name="dag" text:fixed="true" text:date-value="2016-04-12"/><text:line-break/><text:date style:data-style-name="jaar" text:fixed="true" text:date-value="2016-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9070</text:span><text:date style:data-style-name="nicedate" text:fixed="true" text:date-value="2016-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9070</text:span><text:date style:data-style-name="nicedate" text:fixed="true" text:date-value="2016-04-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4-12</meta:user-defined>
    <meta:user-defined meta:name="OVERHEIDop.publicationIssue">19070</meta:user-defined>
    <meta:user-defined meta:name="OVERHEIDop.StcrtID/DC.identifier">stcrt-2016-19070</meta:user-defined>
    <meta:user-defined meta:name="DCTERMS.alternative">Gemeente Heerenveen - tijdelijk gesloten verklaring inverband met een tijdrit/wielerronde op 1 juni 2016 van 18.00 tot 21.00 uur - tussen Mildam en Nieuwehorne, met start en finish in Nieuwehorn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55JH 56</meta:user-defined>
    <meta:user-defined meta:name="OVERHEIDop.woonplaats">Katlijk</meta:user-defined>
    <meta:user-defined meta:name="OVERHEIDop.straatnaam">Schoterlandseweg</meta:user-defined>
    <meta:user-defined meta:name="OVERHEID.PostcodeHuisnummer/OVERHEIDop.postcodeHuisnummer">8414ME 4a</meta:user-defined>
    <meta:user-defined meta:name="OVERHEIDop.woonplaats">Nieuwehorne</meta:user-defined>
    <meta:user-defined meta:name="OVERHEIDop.straatnaam">Tjongervallei</meta:user-defined>
    <meta:user-defined meta:name="OVERHEID.PostcodeHuisnummer/OVERHEIDop.postcodeHuisnummer">8413NW 4</meta:user-defined>
    <meta:user-defined meta:name="OVERHEIDop.woonplaats">Oudehorne</meta:user-defined>
    <meta:user-defined meta:name="OVERHEIDop.straatnaam">Buitenweg</meta:user-defined>
    <meta:user-defined meta:name="OVERHEID.PostcodeHuisnummer/OVERHEIDop.postcodeHuisnummer">8413NZ 64</meta:user-defined>
    <meta:user-defined meta:name="OVERHEIDop.straatnaam">Oldeberkoper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bstract">tijdelijk gesloten verklaring in verband met een tijdrit/wielerronde op 1 juni 2016 van 18.00 tot 21.00 uur tussen Mildam en Nieuwehorne</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exb-2016-11997</meta:user-defined>
    <meta:user-defined meta:name="OVERHEID.EPSG28992/DC.spatial">198894 551003</meta:user-defined>
    <meta:user-defined meta:name="OVERHEID.EPSG28992/DC.spatial">201163 550100</meta:user-defined>
    <meta:user-defined meta:name="OVERHEID.EPSG28992/DC.spatial">200907 551838</meta:user-defined>
    <meta:user-defined meta:name="OVERHEID.EPSG28992/DC.spatial">203605 551917</meta:user-defined>
    <meta:user-defined meta:name="OVERHEIDop.versieInformatie"/>
  </office:meta>
</office:document-meta>
</file>