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bloemen- en rommelmarkt op 7 mei 2016 op de locatie Sparstrjitte 1 te Aldeboarn  wordt georganiseerd;</text:p>
            <text:p text:style-name="common-al">dat het noodzakelijk is om de Sparstrjitte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op 7 mei 2016 van 13.00 t/m 17.00 uur.</text:p>
            <text:p text:style-name="common-al">
            <text:span text:style-name="nadrukvet">ALDEBOARN, Sparstrjitte</text:span>
          </text:p>
            <text:p text:style-name="common-al">Heerenveen, 23 maart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7698</text:span><text:line-break/><text:date style:data-style-name="dag" text:fixed="true" text:date-value="2016-04-05"/><text:line-break/><text:date style:data-style-name="jaar" text:fixed="true" text:date-value="2016-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7698</text:span><text:date style:data-style-name="nicedate" text:fixed="true" text:date-value="2016-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7698</text:span><text:date style:data-style-name="nicedate" text:fixed="true" text:date-value="2016-04-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4-05</meta:user-defined>
    <meta:user-defined meta:name="OVERHEIDop.publicationIssue">17698</meta:user-defined>
    <meta:user-defined meta:name="OVERHEIDop.StcrtID/DC.identifier">stcrt-2016-17698</meta:user-defined>
    <meta:user-defined meta:name="DCTERMS.alternative">Gemeente Heerenveen - tijdelijk gesloten verklaring in verband met een bloemen- en rommelmarkt op 7 mei 2016 - Sparstrjitte 1 te Aldeboar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5JV 1</meta:user-defined>
    <meta:user-defined meta:name="OVERHEIDop.woonplaats">Aldeboarn</meta:user-defined>
    <meta:user-defined meta:name="OVERHEIDop.straatnaam">Sparstrjitte</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tijdelijk gesloten verklaring in verband met een bloemen- en rommelmarkt op de locatie Sparstrjitte 1 te Aldeboarn</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8626 562286</meta:user-defined>
    <meta:user-defined meta:name="OVERHEIDop.versieInformatie"/>
  </office:meta>
</office:document-meta>
</file>