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de </text:span><text:span text:style-name="nadrukvet">Reuzedei A</text:span><text:span text:style-name="nadrukvet">kkrum</text:span><text:span text:style-name="nadrukvet"> op 7 mei 2016 op de locatie langs de </text:span><text:span text:style-name="nadrukvet">Kanadeeskestrjitte</text:span><text:span text:style-name="nadrukvet">, </text:span><text:span text:style-name="nadrukvet">Galamaleane</text:span><text:span text:style-name="nadrukvet"> en de </text:span><text:span text:style-name="nadrukvet">Boarnsterdyk</text:span><text:span text:style-name="nadrukvet"> te </text:span><text:span text:style-name="nadrukvet">Akkrum</text:span><text:span text:style-name="nadrukvet">.</text:span></text:p>
            <text:p text:style-name="common-al">
            <text:span text:style-name="nadrukvet">Burgemeester en wethouders van Heerenveen;</text:span>
          </text:p>
            <text:p text:style-name="common-al">overwegende, dat de reuzedei op 7 mei 2016 op de locatie langs de Kanadeeskestrjitte, Galamaleane en de Boarnsterdyk te Akkrum wordt georganiseerd;</text:p>
            <text:p text:style-name="common-al">dat het noodzakelijk is om de Kanadeeskestrjitte, Galamaleane en Boarnsterdyk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7 mei 2016 van 08.00 uur tot en met 20.00 uur.</text:p>
            <text:p text:style-name="common-al">
            <text:span text:style-name="nadrukvet">Akkrum</text:span>
            <text:span text:style-name="nadrukvet">, </text:span>
            <text:span text:style-name="nadrukvet">Kanadeeskestrjitte</text:span>
            <text:span text:style-name="nadrukvet">, </text:span>
            <text:span text:style-name="nadrukvet">Galamaleane</text:span>
            <text:span text:style-name="nadrukvet"> en de </text:span>
            <text:span text:style-name="nadrukvet">Boarnsterdyk</text:span>
            <text:span text:style-name="nadrukvet">. </text:span>
          </text:p>
            <text:p text:style-name="common-al">Heerenveen, 21 maart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694</text:span><text:line-break/><text:date style:data-style-name="dag" text:fixed="true" text:date-value="2016-04-05"/><text:line-break/><text:date style:data-style-name="jaar" text:fixed="true" text:date-value="2016-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7694</text:span><text:date style:data-style-name="nicedate" text:fixed="true" text:date-value="2016-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7694</text:span><text:date style:data-style-name="nicedate" text:fixed="true" text:date-value="2016-04-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05</meta:user-defined>
    <meta:user-defined meta:name="OVERHEIDop.publicationIssue">17694</meta:user-defined>
    <meta:user-defined meta:name="OVERHEIDop.StcrtID/DC.identifier">stcrt-2016-17694</meta:user-defined>
    <meta:user-defined meta:name="DCTERMS.alternative">Gemeente Heerenveen - tijdelijk gesloten verklaring in verband met het organiseren van de Reuzedei Akkrum op 7 mei 2016  - de Kanadeeskestrjitte, Galamaleane en de Boarnsterdyk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BC 53</meta:user-defined>
    <meta:user-defined meta:name="OVERHEIDop.woonplaats">Akkrum</meta:user-defined>
    <meta:user-defined meta:name="OVERHEIDop.straatnaam">Kanadeeskestrjitte</meta:user-defined>
    <meta:user-defined meta:name="OVERHEID.PostcodeHuisnummer/OVERHEIDop.postcodeHuisnummer">8491AW 24</meta:user-defined>
    <meta:user-defined meta:name="OVERHEIDop.straatnaam">Boarnsterdyk</meta:user-defined>
    <meta:user-defined meta:name="OVERHEID.PostcodeHuisnummer/OVERHEIDop.postcodeHuisnummer">8491BB 5</meta:user-defined>
    <meta:user-defined meta:name="OVERHEIDop.straatnaam">Galamaleane</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 gesloten verklaring in verband met het organiseren van de Reuzedei Akkrum op 7 mei 2016 op de locatie langs de Kanadeeskestrjitte, Galamaleane en de Boarnsterdyk te Akkrum</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5405 562627</meta:user-defined>
    <meta:user-defined meta:name="OVERHEID.EPSG28992/DC.spatial">185695 562818</meta:user-defined>
    <meta:user-defined meta:name="OVERHEID.EPSG28992/DC.spatial">185533 562371</meta:user-defined>
    <meta:user-defined meta:name="OVERHEIDop.versieInformatie"/>
  </office:meta>
</office:document-meta>
</file>