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OMGEVINGSVERGUNNING, HENDRIK DE VOSWEG 16 JUBBEGA</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voornemens zijn een vergunning te verlenen voor het vergroten en veranderen van een woning en het bouwen van een garage op het perceel Hendrik De Vosweg 16 te Jubbega. De omgevingsvergunning betreft de activiteiten bouwen en gebruik van gronden of bouwwerken in strijd met een bestemmingsplan (artikel 2.1 lid 1a en c Wabo). Het besluit wordt voorbereid met de uitgebreide voorbereidingsprocedure als bedoeld in artikel 3.10 Wabo. </text:p>
            <text:p text:style-name="tussenkopcur">Ter inzage </text:p>
            <text:p text:style-name="common-al">De ontwerpbeschikking alsmede de daarbij behorende stukken liggen van 31-3-2016 tot en met 11-5-2016 gedurende zes weken ter inzage in het gemeentehuis. </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HdeVosweg16JU-OW01).</text:p>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492</text:span><text:line-break/><text:date style:data-style-name="dag" text:fixed="true" text:date-value="2016-03-30"/><text:line-break/><text:date style:data-style-name="jaar" text:fixed="true" text:date-value="2016-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6492</text:span><text:date style:data-style-name="nicedate" text:fixed="true" text:date-value="2016-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6492</text:span><text:date style:data-style-name="nicedate" text:fixed="true" text:date-value="2016-03-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TWERPOMGEVINGSVERGUNNING, HENDRIK DE VOSWEG 16 JUBBEGA</meta:user-defined>
    <meta:user-defined meta:name="OVERHEIDop.doctype">Officiële Publicaties, versie 1.1</meta:user-defined>
    <meta:user-defined meta:name="DCTERMS.W3CDTF/OVERHEIDop.jaargang">2016</meta:user-defined>
    <meta:user-defined meta:name="DCTERMS.W3CDTF/DCTERMS.available">2016-03-30</meta:user-defined>
    <meta:user-defined meta:name="OVERHEIDop.publicationIssue">16492</meta:user-defined>
    <meta:user-defined meta:name="OVERHEIDop.StcrtID/DC.identifier">stcrt-2016-16492</meta:user-defined>
    <meta:user-defined meta:name="OVERHEID.TaxonomieBeleidsagenda/OVERHEID.category">Ruimte en infrastructuur | Organisatie en beleid</meta:user-defined>
    <meta:user-defined meta:name="OVERHEIDop.Ruimtelijkplan/OVERHEIDop.bekendmakingBetreffendePlan">NL.IMRO.0074.OVHdeVosweg16JU-OW01</meta:user-defined>
    <meta:user-defined meta:name="OVERHEIDop.referentienummer">367-2016</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op.Ruimtelijkeplannen/DC.type">omgevingsvergunning met planafwijking</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Heerenveen</meta:user-defined>
    <meta:user-defined meta:name="OVERHEIDop.versieInformatie"/>
  </office:meta>
</office:document-meta>
</file>