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476fa1b5-3e1f-44ad-92df-74fab4d45cf8.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
              <text:span text:style-name="nadrukondlijn">Nr.: </text:span>
            </text:span>
            <text:span text:style-name="nadrukvet">
              <text:span text:style-name="nadrukondlijn">16.</text:span>
            </text:span>
            <text:span text:style-name="nadrukvet">
              <text:span text:style-name="nadrukondlijn">3002288</text:span>
            </text:span>
          </text:p>
            <text:p text:style-name="common-al">Onderwerp: Laad- en losgelegenheid Schoterplein Heerenveen</text:p>
            <text:p text:style-name="common-al">
            <text:span text:style-name="nadrukvet">Burgemeester en wethouders van Heerenveen;</text:span>
          </text:p>
            <text:p text:style-name="common-al">overwegende, </text:p>
            <text:p text:style-name="common-al">dat aan het Schoterplein MFA “De Spil” is gevestigd;</text:p>
            <text:p text:style-name="common-al">dat in de MFA diverse functies zijn gehuisvest, waaronder 2 scholen, een buurthuis en kleinschalig wonen voor ouderen;</text:p>
            <text:p text:style-name="common-al">dat ten behoeve van de bedrijfsuitvoering regelmatig aan- en afvoer van goederen noodzakelijk is;</text:p>
            <text:p text:style-name="common-al">dat er veelvuldig voor de afsluiting aan het Schoterplein wordt geparkeerd door busjes, voor het laden en lossen van goederen en tevens voor in- en uitstappen van m.n. minder valide bewoners c.q. bezoekers die laden en lossen;</text:p>
            <text:p text:style-name="common-al">dat hierdoor de route voor hulpdiensten bij eventuele calamiteiten wordt belemmerd;</text:p>
            <text:p text:style-name="common-al">dat het wenselijk c.q. noodzakelijk wordt geacht om parkeergelegenheid te bestemmen voor het onmiddellijk laden en lossen van goederen (en daarnaast voor het in- en uitstappen van m.n. minder valide bewoners);</text:p>
            <text:p text:style-name="common-al">dat dit tevens een parkeerverbod voor andere voertuigen inhoudt;</text:p>
            <text:p text:style-name="common-al">dat bedoelde weg is gelegen binnen de bebouwde kom van Heerenveen en bij de gemeente Heerenveen in beheer is;</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middel van het plaatsen van het verkeersbord E7 van bijlage 1 van het RVV 1990, op het parkeerterrein aan het Schoterplein ter hoogte van de afsluiting een gelegenheid bestemd voor het onmiddellijk laden en lossen van goederen aan te wijzen (situatieschets).</text:p>
            <text:p text:style-name="common-al">Heerenveen, 18 maart 2016</text:p>
            <text:p text:style-name="common-al">burgemeester en wethouders van Heerenveen.</text:p>
            <text:p text:style-name="common-al">Namens dit college,</text:p>
            <text:p text:style-name="common-al">	, Afdelingshoofd IBOR,</text:p>
            <text:p text:style-name="common-al">	  R.H. Smit</text:p>
            <text:p text:style-name="common-al">
            <draw:frame><draw:text-box><text:section text:name="plaatje_id1-3-2-2-1-22-1" text:style-name="plaatje">
              <text:p text:style-name="illustratie_id1-3-2-2-1-22-1-1"><draw:frame draw:style-name="illustratie_id1-3-2-2-1-22-1-1" text:anchor-type="paragraph" svg:width="153mm" svg:height="145.44090056285177mm"><draw:image xlink:href="Pictures/image1i476fa1b5-3e1f-44ad-92df-74fab4d45cf8.jpg" xlink:type="simple"/></draw:frame></text:p>
            </text:section></draw:text-box></draw:frame>
          </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389</text:span><text:line-break/><text:date style:data-style-name="dag" text:fixed="true" text:date-value="2016-03-22"/><text:line-break/><text:date style:data-style-name="jaar" text:fixed="true" text:date-value="2016-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5389</text:span><text:date style:data-style-name="nicedate" text:fixed="true" text:date-value="2016-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5389</text:span><text:date style:data-style-name="nicedate" text:fixed="true" text:date-value="2016-03-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3-22</meta:user-defined>
    <meta:user-defined meta:name="OVERHEIDop.publicationIssue">15389</meta:user-defined>
    <meta:user-defined meta:name="OVERHEIDop.StcrtID/DC.identifier">stcrt-2016-15389</meta:user-defined>
    <meta:user-defined meta:name="DCTERMS.alternative">Gemeente Heerenveen - Laad- en losgelegenheid Schoterplein Heerenveen - Schoterplein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8RP 22</meta:user-defined>
    <meta:user-defined meta:name="OVERHEIDop.woonplaats">Heerenveen</meta:user-defined>
    <meta:user-defined meta:name="OVERHEIDop.straatnaam">Schoterplei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Nummer 16.3002288</meta:user-defined>
    <meta:user-defined meta:name="DCTERMS.abstract">Laad- en losgelegenheid Schoterplein Heerenveen</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2726 552615</meta:user-defined>
    <meta:user-defined meta:name="OVERHEIDop.versieInformatie"/>
  </office:meta>
</office:document-meta>
</file>