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rectificati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text:span><text:span text:style-name="nadrukvet">een remproefdemonstratie op 17 mei 2016 op de locatie Oude </text:span><text:span text:style-name="nadrukvet">Veenscheiding</text:span><text:span text:style-name="nadrukvet"> ter hoogte van nummer 15 te Heerenveen</text:span></text:p>
            <text:p text:style-name="common-al">
            <text:span text:style-name="nadrukvet">Burgemeester en wethouders van Heerenveen;</text:span>
          </text:p>
            <text:p text:style-name="common-al">overwegende,</text:p>
            <text:p text:style-name="common-al">dat er een remproefdemonstratie op 17 mei 2016 op de locatie Oude Veenscheiding (ter hoogte van nummer 15) te Heerenveen wordt georganiseerd;</text:p>
            <text:p text:style-name="common-al">dat het noodzakelijk is om de Oude Veenscheiding ter hoogte van nummer 15 af te sluiten voor verkeer, omdat het bovengenoemde evenement (deels) zal plaatsvinden op deze wegen; - Oude Veenscheiding ter hoogte van nummer 15.</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onderstaande weg tijdelijk gesloten te verklaren voor voertuigen, ruiters en geleiders van rij- of trekdieren of vee, door plaatsing van borden conform model C1 van bijlage I van het RVV 1990. </text:p>
            <text:p text:style-name="common-al">De gesloten verklaring geldt op dinsdag 17 mei 2016 van 08:00 tot 12:00 uur. </text:p>
            <text:p text:style-name="common-al">
            <text:span text:style-name="nadrukvet">Oude </text:span>
            <text:span text:style-name="nadrukvet">Veenscheiding</text:span>
            <text:span text:style-name="nadrukvet"> (ter hoogte van nummer 15)</text:span>
          </text:p>
            <text:p text:style-name="common-al">Heerenveen, 24 februari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996</text:span><text:line-break/><text:date style:data-style-name="dag" text:fixed="true" text:date-value="2016-03-21"/><text:line-break/><text:date style:data-style-name="jaar" text:fixed="true" text:date-value="2016-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4996</text:span><text:date style:data-style-name="nicedate" text:fixed="true" text:date-value="2016-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4996</text:span><text:date style:data-style-name="nicedate" text:fixed="true" text:date-value="2016-03-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rectificatie)</meta:user-defined>
    <meta:user-defined meta:name="OVERHEIDop.doctype">Officiële Publicaties, versie 1.1</meta:user-defined>
    <meta:user-defined meta:name="DCTERMS.W3CDTF/OVERHEIDop.jaargang">2016</meta:user-defined>
    <meta:user-defined meta:name="DCTERMS.W3CDTF/DCTERMS.available">2016-03-21</meta:user-defined>
    <meta:user-defined meta:name="OVERHEIDop.publicationIssue">14996</meta:user-defined>
    <meta:user-defined meta:name="OVERHEIDop.StcrtID/DC.identifier">stcrt-2016-14996</meta:user-defined>
    <meta:user-defined meta:name="DCTERMS.alternative">Gemeente Heerenveen - Rectificatie van de publicatie van 29-2-2016. de juiste datum is dinsdag 17-5-2016 ipv donderdag 17-5-2016.
tijdelijk gesloten verklaring in verband met het organiseren van een remproefdemonstratie op 17 mei 2016  - Oude Veenscheiding ter hoogte van nummer 15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6LC 15</meta:user-defined>
    <meta:user-defined meta:name="OVERHEIDop.woonplaats">Heerenveen</meta:user-defined>
    <meta:user-defined meta:name="OVERHEIDop.straatnaam">Oude Veenscheidin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tijdelijk gesloten verklaring in verband met het organiseren van een remproefdemonstratie op 17 mei 2016 op de locatie Oude Veenscheiding ter hoogte van nummer 15 te Heerenveen</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280 551767</meta:user-defined>
    <meta:user-defined meta:name="OVERHEIDop.versieInformatie"/>
  </office:meta>
</office:document-meta>
</file>