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text:span><text:span text:style-name="nadrukvet">parkeerverbod</text:span><text:span text:style-name="nadrukvet"> in verband met het organiseren van de grasbaanraces op 19 maart 2016 te Heerenveen</text:span></text:p>
            <text:p text:style-name="common-al">
            <text:span text:style-name="nadrukvet">Burgemeester en wethouders van Heerenveen;</text:span>
          </text:p>
            <text:p text:style-name="common-al">Overwegende:</text:p>
            <text:p text:style-name="common-al">dat de grasbaanraces op 19 maart 2016 op de locatie grasveld hoek Leidijk / Zwanenburgreed te Jubbega worden georganiseerd;</text:p>
            <text:p text:style-name="common-al">dat het noodzakelijk is om een parkeerverbod in te stellen voor de Zwanenburgreed en Leidijk, omdat het bovengenoemde evenement zal plaatsvinden op het grasveld gelegen tussen deze wegen;</text:p>
            <text:p text:style-name="common-al">ter waarborging van een vrije doorgang voor de hulpdiensten is het noodzakelijk om een parkeerverbod in te stellen voor deze wegen;</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Het tijdelijke parkeerverbod geldt op 19 maart 2016 van 08.00 uur tot en met 19.00 uur.</text:p>
            <text:p text:style-name="common-al">
            <text:span text:style-name="nadrukvet">Jubbega</text:span>
            <text:span text:style-name="nadrukvet">, </text:span>
            <text:span text:style-name="nadrukvet">Zwanenburgreed</text:span>
            <text:span text:style-name="nadrukvet"> en </text:span>
            <text:span text:style-name="nadrukvet">Leidijk</text:span>
          </text:p>
            <text:p text:style-name="common-al">Heerenveen, 24 februari 2016</text:p>
            <text:p text:style-name="common-al">Hoogachtend, </text:p>
            <text:p text:style-name="common-al">Burgemeester en wethouders van Heerenveen,</text:p>
            <text:p text:style-name="common-al">namens dit college</text:p>
            <text:p text:style-name="common-al">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929</text:span><text:line-break/><text:date style:data-style-name="dag" text:fixed="true" text:date-value="2016-03-10"/><text:line-break/><text:date style:data-style-name="jaar" text:fixed="true" text:date-value="2016-03-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2929</text:span><text:date style:data-style-name="nicedate" text:fixed="true" text:date-value="201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2929</text:span><text:date style:data-style-name="nicedate" text:fixed="true" text:date-value="2016-03-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3-10</meta:user-defined>
    <meta:user-defined meta:name="OVERHEIDop.publicationIssue">12929</meta:user-defined>
    <meta:user-defined meta:name="OVERHEIDop.StcrtID/DC.identifier">stcrt-2016-12929</meta:user-defined>
    <meta:user-defined meta:name="DCTERMS.alternative">Gemeente Heerenveen - tijdelijk parkeerverbod in verband met het organiseren van de grasbaanraces op 19 maart 2016 te Heerenveen - Zwanenburgreed en Leidijk te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1ZB 3</meta:user-defined>
    <meta:user-defined meta:name="OVERHEIDop.woonplaats">Jubbega</meta:user-defined>
    <meta:user-defined meta:name="OVERHEIDop.straatnaam">Zwanenburgreed</meta:user-defined>
    <meta:user-defined meta:name="OVERHEID.PostcodeHuisnummer/OVERHEIDop.postcodeHuisnummer">8411ZM 14</meta:user-defined>
    <meta:user-defined meta:name="OVERHEIDop.straatnaam">Leidijk</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parkeerverbod in verband met het organiseren van de grasbaanraces op 19 maart 2016 te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4667 555691</meta:user-defined>
    <meta:user-defined meta:name="OVERHEID.EPSG28992/DC.spatial">204310 556043</meta:user-defined>
    <meta:user-defined meta:name="OVERHEIDop.versieInformatie"/>
  </office:meta>
</office:document-meta>
</file>