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text:bullet-char="-" text:level="1">
        <style:list-level-properties text:min-label-width="10mm"/>
      </text:list-level-style-bullet>
    </text:list-style>
    <text:list-style style:name="id1-3-2-2-1-27-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span text:style-name="nadrukvet">in verband met het organiseren van </text:span><text:span text:style-name="nadrukvet">een remproefdemonstratie op 17 mei 2016 op de locatie Oude </text:span><text:span text:style-name="nadrukvet">Veenscheiding</text:span><text:span text:style-name="nadrukvet"> ter hoogte van nummer 15 te Heerenveen</text:span></text:p>
            <text:p text:style-name="common-al">
            <text:span text:style-name="nadrukvet">Burgemeester en wethouders van Heerenveen;</text:span>
          </text:p>
            <text:p text:style-name="common-al">overwegende,;</text:p>
            <text:p text:style-name="common-al">dat er een remproefdemonstratie op 17 mei 2016 op de locatie Oude Veenscheiding (ter hoogte van nummer 15) te Heerenveen wordt georganiseerd;</text:p>
            <text:p text:style-name="common-al">dat het noodzakelijk is om de Oude Veenscheiding ter hoogte van nummer 15 af te sluiten voor verkeer, omdat het bovengenoemde evenement (deels) zal plaatsvinden op deze wegen; - Oude Veenscheiding ter hoogte van nummer 15.</text:p>
            <text:p text:style-name="common-al">dat 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onderstaande weg tijdelijk gesloten te verklaren voor voertuigen, ruiters en geleiders van rij- of trekdieren of vee, door plaatsing van borden conform model C1 van bijlage I van het RVV 1990. </text:p>
            <text:p text:style-name="common-al">De gesloten verklaring geldt op donderdag 17 mei 2016 van 08:00 tot 14:30 uur. </text:p>
            <text:p text:style-name="common-al">
            <text:span text:style-name="nadrukvet">Oude </text:span>
            <text:span text:style-name="nadrukvet">Veenscheiding</text:span>
            <text:span text:style-name="nadrukvet"> (ter hoogte van nummer 15)</text:span>
          </text:p>
            <text:p text:style-name="common-al">Heerenveen, 24 februari 2016</text:p>
            <text:p text:style-name="common-al">Hoogachtend, </text:p>
            <text:p text:style-name="common-al">Burgemeester en wethouders van Heerenveen,</text:p>
            <text:p text:style-name="common-al">namens dit college</text:p>
            <text:p text:style-name="common-al">	 hoofd afdeling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7">
              <text:list-item text:style-override="id1-3-2-2-1-27-1">
                <text:number>-</text:number>
                <text:p text:style-name="al">uw naam en adres</text:p>
              </text:list-item>
              <text:list-item text:style-override="id1-3-2-2-1-27-2">
                <text:number>-</text:number>
                <text:p text:style-name="al">datum van het bezwaarschrift</text:p>
              </text:list-item>
              <text:list-item text:style-override="id1-3-2-2-1-27-3">
                <text:number>-</text:number>
                <text:p text:style-name="al">een omschrijving van het besluit waartegen u bezwaar heeft (indien mogelijk een kopie bijvoegen)</text:p>
              </text:list-item>
              <text:list-item text:style-override="id1-3-2-2-1-27-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0965</text:span><text:line-break/><text:date style:data-style-name="dag" text:fixed="true" text:date-value="2016-02-29"/><text:line-break/><text:date style:data-style-name="jaar" text:fixed="true" text:date-value="2016-02-2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10965</text:span><text:date style:data-style-name="nicedate" text:fixed="true" text:date-value="2016-0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10965</text:span><text:date style:data-style-name="nicedate" text:fixed="true" text:date-value="2016-02-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02-29</meta:user-defined>
    <meta:user-defined meta:name="OVERHEIDop.publicationIssue">10965</meta:user-defined>
    <meta:user-defined meta:name="OVERHEIDop.StcrtID/DC.identifier">stcrt-2016-10965</meta:user-defined>
    <meta:user-defined meta:name="DCTERMS.alternative">Gemeente Heerenveen - tijdelijk gesloten verklaring in verband met het organiseren van een remproefdemonstratie op 17 mei 2016 op de locatie Oude Veenscheiding ter hoogte van nummer 15 te Heerenveen - Oude Veenscheiding ter hoogte van nummer 15 te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6LC 15</meta:user-defined>
    <meta:user-defined meta:name="OVERHEIDop.woonplaats">Heerenveen</meta:user-defined>
    <meta:user-defined meta:name="OVERHEIDop.straatnaam">Oude Veenscheidin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0280 551767</meta:user-defined>
    <meta:user-defined meta:name="OVERHEIDop.versieInformatie"/>
  </office:meta>
</office:document-meta>
</file>