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98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980</text:p>
          </table:table-cell>
        </table:table-row>
        <table:table-row table:style-name="staatscourant.koprow1">
          <table:covered-table-cell/>
          <table:covered-table-cell/>
          <table:table-cell office:value-type="string" table:style-name="staatscourant.publicatiedatumcel">
            <text:p>13 januar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5mm" svg:width="50mm" text:anchor-type="paragraph" style:rel-height="scale" style:rel-width="scale"><draw:image draw:filter-name="PNG - Portable Network Graphics" xlink:actuate="onLoad" xlink:href="Pictures/stcrt-2015-980-001.png" xlink:show="embed" xlink:type="simple"/></draw:frame>Gewijzigd vastgesteld bestemmingsplan ‘De Streek, partiële herziening Oude Rijksweg 217’, Staphorst</text:h>
      <text:p text:style-name="ifm_p_mt.11.1mm_ifm">Burgemeester en wethouders van Staphorst maken bekend dat de gemeenteraad van Staphorst in de vergadering van 25 november 2014 met toepassing van artikel 3.8 Wet ruimtelijke ordening het bestemmingsplan gewijzigd heeft vastgesteld. Het plan voorziet in de realisatie van nieuwe woningen op het perceel Oude rijksweg 217 te Rouveen, na sanering en verplaatsing van het ter plaatse gevestigde agrarische bedrijf. Naast woningbouw is in het bestemmingsplan tevens aandacht voor de beeldkwaliteit van de nieuwe woningen en zijn extra landschapsmaatregelen opgenomen ter verbetering van de ruimtelijke kwaliteit.</text:p>
      <text:p text:style-name="ifm_p_mt.3.7mm_ifm">Het plan is op de volgende punten gewijzigd. Het plan is op de volgende punten gewijzigd. Op de Verbeelding is een gebied aangegeven waar kleine bijgebouwen van maximaal 12 m² gerealiseerd kunnen worden. In de Regels is hiervoor een aparte bijgebouwenregeling opgenomen.</text:p>
      <text:p text:style-name="ifm_p_mt.3.7mm_ifm">Het vastgestelde bestemmingsplan ligt voor een ieder ter inzage vanaf woensdag 14 januari 2015 voor de duur van 6 weken bij de publieksbalie Fysieke Leefomgeving, Binnenweg 26, 7951 DE te Staphorst. Ook is het plan in pdf-formaat te raadplegen via de website www.staphorst.nl &gt; bekendmakingen &gt; Bestemmingsplan. Daarnaast is het vastgestelde bestemmingsplan raadpleegbaar op: http://www.ruimtelijkeplannen.nl/web-roo/roo/bestemmingsplannen_p?planidn=NL.IMRO.0180.2102012005-VA01. De digitale bestanden zijn beschikbaar op: http://roplannen.gemeentedocumenten.nl/staphorstplannen//NL.IMRO.0180.2102012005-.</text:p>
      <text:p text:style-name="ifm_p_mt.3.7mm_ifm">Gedurende de termijn van terinzagelegging kunnen belanghebbenden tegen het vaststellingsbesluit schriftelijk een beroep/verzoek tot voorlopige voorziening indienen.</text:p>
      <text:p text:style-name="ifm_p_mt.3.7mm_ifm">Belanghebbenden die tijdig een zienswijze naar voren hebben gebracht omtrent het ontwerpbesluit kunnen beroep instellen. Belanghebbenden die redelijkerwijs niet kan worden verweten dat zij omtrent het ontwerpbesluit geen zienswijze naar voren hebben gebracht, kunnen ook beroep instellen. Tegen onderdelen die bij vaststelling gewijzigd zijn kunnen belanghebbenden beroep indienen ook al hebben zij geen zienswijze ingediend. Beroep kan worden ingesteld binnen een beroepstermijn van zes weken, welke begint op de dag na de dag waarop de terinzagelegging is aangevangen, bij de Afdeling Bestuursrechtspraak van de Raad van State, Postbus 20019, 2500 EA, 's-Gravenhage. De indiener van een beroepschrift kan de Voorzieningenrechter van de Afdeling eveneens vragen een voorlopige voorziening te treffen indien onverwijlde spoed, gelet op de betrokken belangen, dat vereis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980</text:span><text:tab/>13 januar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980</text:span><text:tab/>13 januar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Gewijzigd vastgesteld bestemmingsplan ‘De Streek, partiële herziening Oude Rijksweg 217’, Staphorst</dc:title>
    <meta:user-defined meta:name="OVERHEID.Gemeente/DC.creator">Staphorst</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98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980</meta:user-defined>
    <meta:user-defined meta:name="OVERHEIDop.publicationName">Staatscourant</meta:user-defined>
    <meta:user-defined meta:name="OVERHEID.Organisatietype/OVERHEID.organisationType">gemeent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Gewijzigd vastgesteld bestemmingsplan ‘De Streek, partiële herziening Oude Rijksweg 217’, Staphorst</meta:user-defined>
    <meta:user-defined meta:name="DCTERMS.alternative">Gewijzigd vastgesteld bestemmingsplan ‘De Streek, partiële herziening Oude Rijksweg 217’, Staphorst</meta:user-defined>
    <meta:user-defined meta:name="DCTERMS.W3CDTF/DCTERMS.available">2015-01-13</meta:user-defined>
    <meta:user-defined meta:name="OVERHEIDop.Ruimtelijkplan/OVERHEIDop.bekendmakingBetreffendePlan">NL.IMRO.0180.2102012005-VA01</meta:user-defined>
  </office:meta>
</office:document-meta>
</file>