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5.3002022</text:span>
          </text:p>
            <text:p text:style-name="common-al">Onderwerp: Asfalteringswerkzaamheden Saturnus en Pluto Heerenveen</text:p>
            <text:p text:style-name="common-al">
            <text:span text:style-name="nadrukvet">Burgemeester en wethouders van Heerenveen;</text:span>
          </text:p>
            <text:p text:style-name="common-al">overwegende, </text:p>
            <text:p text:style-name="common-al">dat het om onderhoudstechnische redenen noodzakelijk wordt geacht dat de Saturnus en Pluto opnieuw wordt geasfalteerd;</text:p>
            <text:p text:style-name="common-al">dat de asfaltlaag van de Saturnus en Pluto in slechte staat verkeerd en wordt vervangen door een nieuwe laag asfalt;</text:p>
            <text:p text:style-name="common-al">dat de bovengenoemde wegen worden gebruikt als ontsluitingswegen van het IBF;</text:p>
            <text:p text:style-name="common-al">dat de Saturnus wordt gebruikt door het openbaar vervoer; </text:p>
            <text:p text:style-name="common-al">dat de asfalteringswerkzaamheden van de Saturnus en Pluto zijn gepland in de periode van 13 t/m 24 april 2015;</text:p>
            <text:p text:style-name="common-al">dat de Saturnus en Pluto tijdens de genoemde periode moeten worden afgesloten voor alle verkeer;</text:p>
            <text:p text:style-name="common-al">dat het verkeer wordt omgeleid via de route Hector, Mars, Icarus en vice versa;</text:p>
            <text:p text:style-name="common-al">dat het openbaar vervoer ook via deze alternatieve route zal rijden;</text:p>
            <text:p text:style-name="common-al">dat de kruising Saturnus/Icarus op 23 april 2015 tussen 22.00 uur en 24 april 2015 06.00 uur wordt geasfalteerd;</text:p>
            <text:p text:style-name="common-al">dat er in deze periode er geen omleiding mogelijk is via de Hector, Mars, Icarus en vice versa;</text:p>
            <text:p text:style-name="common-al">dat IBF west in deze periode alleen bereikbaar is vanaf de A32 (afrit 12);</text:p>
            <text:p text:style-name="common-al">dat IBF oost in deze periode alleen bereikbaar vanaf de A7 (afrit 26a);</text:p>
            <text:p text:style-name="common-al">dat het fietsverkeer gedurende de asfalteringswerkzaamheden ongehinderd kan plaatsvinden;</text:p>
            <text:p text:style-name="common-al">dat de bewoners en bedrijven door middel van een nieuwsbrief op de hoogte worden gesteld van de komende asfalteringswerkzaamheden en de daarmee gepaard gaande (mogelijke) overlast;</text:p>
            <text:p text:style-name="common-al">dat bedoelde wegen zijn gelegen binnen de gemeente Heerenveen en bij de gemeente Heerenveen in beheer is;</text:p>
            <text:p text:style-name="common-al">dat dit verkeersbesluit binnen de (wettelijk) voorgeschreven periode van 6 weken ter inzage legging valt;</text:p>
            <text:p text:style-name="common-al">dat overleg met het openbaar vervoersbedrijf heeft plaatsgevond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Saturnus en Pluto (deels) gesloten te verklaren in beide richtingen voor voertuigen, ruiters en geleiders van rij- of trekdieren of vee.<text:span text:style-name="nadrukvet"/></text:p>
            <text:p text:style-name="common-al">De maatregelen gelden in de periode vanaf 13 t/m 24 april 2015 of zoveel eerder of later als noodzakelijk wordt geacht. </text:p>
            <text:p text:style-name="common-al">Heerenveen, 24 maart 2015</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7">
              <text:list-item text:style-override="id1-3-2-2-1-37-1">
                <text:number>-</text:number>
                <text:p text:style-name="al">uw naam en adres</text:p>
              </text:list-item>
              <text:list-item text:style-override="id1-3-2-2-1-37-2">
                <text:number>-</text:number>
                <text:p text:style-name="al">datum van het bezwaarschrift</text:p>
              </text:list-item>
              <text:list-item text:style-override="id1-3-2-2-1-37-3">
                <text:number>-</text:number>
                <text:p text:style-name="al">een omschrijving van het besluit waartegen u bezwaar heeft (indien mogelijk een kopie bijvoegen)</text:p>
              </text:list-item>
              <text:list-item text:style-override="id1-3-2-2-1-3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8899</text:span><text:line-break/><text:date style:data-style-name="dag" text:fixed="true" text:date-value="2015-03-27"/><text:line-break/><text:date style:data-style-name="jaar" text:fixed="true" text:date-value="2015-03-2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8899</text:span><text:date style:data-style-name="nicedate" text:fixed="true" text:date-value="2015-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8899</text:span><text:date style:data-style-name="nicedate" text:fixed="true" text:date-value="2015-03-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3-27</meta:user-defined>
    <meta:user-defined meta:name="OVERHEIDop.publicationIssue">8899</meta:user-defined>
    <meta:user-defined meta:name="OVERHEIDop.StcrtID/DC.identifier">stcrt-2015-8899</meta:user-defined>
    <meta:user-defined meta:name="DCTERMS.alternative">Gemeente Heerenveen - Asfalteringswerkzaamheden Saturnus / Pluto - Saturnus / Pluto (IBF bedrijventerrei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op.woonplaats">Heerenveen</meta:user-defined>
    <meta:user-defined meta:name="OVERHEIDop.straatnaam">Saturnus</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4-13</meta:user-defined>
    <meta:user-defined meta:name="xs:date/OVERHEIDop.einddatum">2015-04-2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15.3002022</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7613</meta:user-defined>
    <meta:user-defined meta:name="OVERHEID.EPSG28992/DC.spatial">191894 554280</meta:user-defined>
    <meta:user-defined meta:name="OVERHEIDop.versieInformatie"/>
  </office:meta>
</office:document-meta>
</file>