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2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7-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7-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7-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7-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7-2-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7-2-3-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7-2-3-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7-2-3-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7-2-3-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7-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7-2-3-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7-2-3-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7-2-3-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7-2-3-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7-2-3-1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7-2-3-1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7-2-3-1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Programma FlorijnAs</text:p>
            <text:p text:style-name="common-al">Zaaknummer: 2587-2015</text:p>
            <text:p text:style-name="common-al">Onderwerp: Verkeersbesluit herinrichting parallelwegen Industrieweg</text:p>
            <text:p text:style-name="common-al">Burgemeester en wethouders van Assen:</text:p>
            <text:p text:style-name="common-al">hierbij het volgende overwegende: </text:p>
            <text:p text:style-name="common-al">
            <text:span text:style-name="nadrukvet">Revitalisering Stadsbedrijvenpark</text:span>
          </text:p>
            <text:p text:style-name="common-al">Het programma FlorijnAs is aangemerkt als een lokaal project met nationale betekenis (artikel 2.18 en verder van de Crisis- en herstelwet). De revitalisering van Stadsbedrijvenpark is een onderdeel van het deelproject Stadsbedrijvenpark. Hiervoor is onder de Crisis- en herstelwet door de gemeenteraad een structuurvisie vastgesteld op 27 oktober 2011. Ten aanzien van alle te nemen besluiten die noodzakelijk zijn voor de verwezenlijking van de projecten binnen de FlorijnAs geldt de gemeentelijke coördinatieregeling (paragraaf 3.6.1 Wet ruimtelijke ordening).</text:p>
            <text:p text:style-name="common-al">In het kader van het FlorijnAs project Stadsbedrijvenpark wordt de riolering in de parallelwegen van de Industrieweg vervangen. Naast het vervangen van de riolering wordt het wegdek heringericht.</text:p>
            <text:p text:style-name="common-al">De parallelwegen langs de Industrieweg, gelegen tussen de A.H.G. Fokkerstraat en de Claes van Gorcumstraat.en Jan Bommerstraat, worden middels een aansluiting ten noorden van de kruising A.H.G. Fokkerstraat – Industrieweg aangesloten op de Industrieweg. Ten behoeve van het fietsverkeer komt er een verbinding tussen beide parallelwegen en het kruispunt met de A.H.G. Fokkerstraat .</text:p>
            <text:p text:style-name="common-al">Voor de exacte situatie voor en na de wegreconstructie wordt verwezen naar de bij dit verkeersbesluit behorende kaarten.</text:p>
            <text:p text:style-name="common-al">Ter verbetering van de route voor de fietsers worden op beide parallelwegen fietssuggestiestroken aangelegd. Ook wordt op de kruispunten met de J.C. van Markenstraat en de van Heekstraat de voorrang door middel van haaientanden en borden geregeld. Verder wordt op de westelijke parallelweg een parkeerverbod ingesteld aan beide zijden van de weg, voor het weggedeelte gelegen tussen de bedrijven Unive en Euromaster. Hiermee wordt bevorderd dat de fietssuggestie stroken vrij blijven van parkeerders.</text:p>
            <text:p text:style-name="common-al">
            <text:span text:style-name="nadrukvet">Maatregelen</text:span>
          </text:p>
            <text:p text:style-name="common-al">Uit het oogpunt van: </text:p>
            <text:list text:style-name="id1-3-2-2-1-14">
              <text:list-item text:style-override="id1-3-2-2-1-14-1">
                <text:number>•</text:number>
                <text:p text:style-name="al">een goede en veilige afwikkeling van het verkeer ter plaatse;</text:p>
              </text:list-item>
              <text:list-item text:style-override="id1-3-2-2-1-14-2">
                <text:number>•</text:number>
                <text:p text:style-name="al">het waarborgen van een goede doorstroming van het verkeer;</text:p>
              </text:list-item>
              <text:list-item text:style-override="id1-3-2-2-1-14-3">
                <text:number>•</text:number>
                <text:p text:style-name="al">het verzekeren van de veiligheid op de wegen;</text:p>
              </text:list-item>
              <text:list-item text:style-override="id1-3-2-2-1-14-4">
                <text:number>•</text:number>
                <text:p text:style-name="al">het beschermen van de weggebruikers en passagiers;</text:p>
              </text:list-item>
              <text:list-item text:style-override="id1-3-2-2-1-14-5">
                <text:number>•</text:number>
                <text:p text:style-name="al">het in stand houden van de weg en het waarborgen van de bruikbaarheid daarvan;</text:p>
              </text:list-item>
              <text:list-item text:style-override="id1-3-2-2-1-14-6">
                <text:number>•</text:number>
                <text:p text:style-name="al">het voorkomen of beperken van door het verkeer veroorzaakte overlast, hinder of schade;</text:p>
              </text:list-item>
            </text:list>
            <text:p text:style-name="common-al"> wordt hiervoor:</text:p>
            <text:list text:style-name="id1-3-2-2-1-16">
              <text:list-item text:style-override="id1-3-2-2-1-16-1">
                <text:number>•</text:number>
                <text:p text:style-name="al">de aansluitingen van de twee parallelwegen op de A.H.G. Fokkerstraat voor gemotoriseerd verkeer afgesloten, waarbij parallelwegen over gaan op een vrijliggend fietspad;</text:p>
              </text:list-item>
              <text:list-item text:style-override="id1-3-2-2-1-16-2">
                <text:number>•</text:number>
                <text:p text:style-name="al">ter plaatse van de bedrijven Brezan en Sligro wordt een aansluiting op de oostelijke rijbaan van de Industrieweg gerealiseerd;</text:p>
              </text:list-item>
              <text:list-item text:style-override="id1-3-2-2-1-16-3">
                <text:number>•</text:number>
                <text:p text:style-name="al">ter hoogte van het Dr. Nassau College Penta wordt een aansluiting op de westelijke rijbaan van de Industrieweg gerealiseerd;</text:p>
              </text:list-item>
              <text:list-item text:style-override="id1-3-2-2-1-16-4">
                <text:number>•</text:number>
                <text:p text:style-name="al">fietssuggestiestroken aangebracht in de rijbaan van de parallelwegen;</text:p>
              </text:list-item>
              <text:list-item text:style-override="id1-3-2-2-1-16-5">
                <text:number>•</text:number>
                <text:p text:style-name="al">op de kruispunten met de J.C. van Markenstraat en de van Heekstraat de voorrang door middel van haaientanden en borden geregeld; </text:p>
              </text:list-item>
              <text:list-item text:style-override="id1-3-2-2-1-16-6">
                <text:number>•</text:number>
                <text:p text:style-name="al">Op het fietspad De Doorsteek borden G11 van bijlage 1 RVV1990 (verplicht fietspad) geplaatst;</text:p>
              </text:list-item>
              <text:list-item text:style-override="id1-3-2-2-1-16-7">
                <text:number>•</text:number>
                <text:p text:style-name="al">op de westelijke parallelweg een parkeerverbod ingesteld aan beide zijden van de weg, voor het weggedeelte gelegen tussen de bedrijven Unive en Euromaster.</text:p>
              </text:list-item>
            </text:list>
            <text:p text:style-name="common-al">
            <text:span text:style-name="nadrukvet">Belangenafweging</text:span>
          </text:p>
            <text:p text:style-name="common-al">Het verkeersbesluit wordt met name genomen om de veiligheid en de doorstroming op de weg te vergroten. De maatregelen betreffen o.a. het aanbrengen van een verkeersregelinstallatie, het aanleggen van vrijliggende fietspaden en het verdubbelen van de rijbanen. Deze en de overige maatregelen bevorderen een verkeersveilige inrichting, een vlotte doorstroming en de bescherming van alle typen weggebruikers en passagiers.</text:p>
            <text:p text:style-name="common-al">
            <text:span text:style-name="nadrukvet">Wet- en regelgeving</text:span>
          </text:p>
            <text:p text:style-name="common-al">Voor bovengenoemde verkeersmaatregelen moet op basis van artikel 15 en artikel 18 van de Wegenverkeerswet (WVW 1994) en de nadere voorschriften in het Besluit administratieve bepalingen inzake het Wegverkeer (BABW) een verkeersbesluit worden genomen. Voor de uitvoering van de bovengenoemde maatregelen moeten, in het belang van de veiligheid op de weg, het beschermen van weggebruikers en passagiers, het in stand houden van de weg, het waarborgen van de bruikbaarheid daarvan en de vrijheid van het verkeer, verkeerstekens als bedoeld in artikel 15, eerste lid, van de Wegenverkeerswet 1994 worden geplaatst en/of verwijderd.</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korpschef van de Nationale Politie.</text:p>
            <text:p text:style-name="common-al">Gelet op de bepalingen in de Wegenverkeerswet 1994, het Reglement verkeersregels en verkeerstekens 1990 en het Besluit administratieve bepalingen inzake het wegverkeer;</text:p>
            <text:p text:style-name="common-al">
            <text:span text:style-name="nadrukvet">b e s l u i t e n :</text:span>
          </text:p>
            <text:p text:style-name="common-al">Overeenkomstig op de bij dit besluit behorende situatieschets:</text:p>
            <text:list text:style-name="id1-3-2-2-1-27">
              <text:list-item text:style-override="id1-3-2-2-1-27-1">
                <text:number>I.</text:number>
                <text:p text:style-name="al">op de locaties zoals aangegeven op de bij dit besluit behorende situatieschets huidige situatie VB – RA te verwijderen:</text:p>
                <text:list text:style-name="id1-3-2-2-1-27-1-3">
                  <text:list-item text:style-override="id1-3-2-2-1-27-1-3-1">
                    <text:number>a.</text:number>
                    <text:p text:style-name="al">haaientanden (verkeerstekens op het wegdek);</text:p>
                  </text:list-item>
                  <text:list-item text:style-override="id1-3-2-2-1-27-1-3-2">
                    <text:number>b.</text:number>
                    <text:p text:style-name="al">onderbroken en doorgetrokken strepen (verkeerstekens op het wegdek);</text:p>
                  </text:list-item>
                  <text:list-item text:style-override="id1-3-2-2-1-27-1-3-3">
                    <text:number>c.</text:number>
                    <text:p text:style-name="al">bord B6 van bijlage 1 RVV 1990 (verleen voorrang aan bestuurders op de kruisende weg);</text:p>
                  </text:list-item>
                  <text:list-item text:style-override="id1-3-2-2-1-27-1-3-4">
                    <text:number>d.</text:number>
                    <text:p text:style-name="al">bord C2 van bijlage 1 RVV 1990 (eenrichtingsweg, in deze richting gesloten voor voertuigen, ruiters en geleiders van rij- of trekdieren of vee);</text:p>
                  </text:list-item>
                  <text:list-item text:style-override="id1-3-2-2-1-27-1-3-5">
                    <text:number>e.</text:number>
                    <text:p text:style-name="al">bord C3 van bijlage 1 RVV 1990 (eenrichtingsweg);</text:p>
                  </text:list-item>
                  <text:list-item text:style-override="id1-3-2-2-1-27-1-3-6">
                    <text:number>f.</text:number>
                    <text:p text:style-name="al">bord E1 van bijlage 1 RVV 1990 (parkeerverbod);</text:p>
                  </text:list-item>
                  <text:list-item text:style-override="id1-3-2-2-1-27-1-3-7">
                    <text:number>g.</text:number>
                    <text:p text:style-name="al">borden D2 van bijlage 1 RVV 1990 (gebod voor alle bestuurders het bord voorbij te gaan aan de zijde die de pijl aangeeft);</text:p>
                  </text:list-item>
                  <text:list-item text:style-override="id1-3-2-2-1-27-1-3-8">
                    <text:number>h.</text:number>
                    <text:p text:style-name="al">bord D103 van bijlage 1 RVV 1990 (verwijzing voor bromfietsers naar een fiets-/bromfietspad);</text:p>
                  </text:list-item>
                  <text:list-item text:style-override="id1-3-2-2-1-27-1-3-9">
                    <text:number>i.</text:number>
                    <text:p text:style-name="al">bord G12a van bijlage 1 RVV 1990 (fiets/bromfietspad);</text:p>
                  </text:list-item>
                  <text:list-item text:style-override="id1-3-2-2-1-27-1-3-10">
                    <text:number>j.</text:number>
                    <text:p text:style-name="al">bord L8 van bijlage 1 RVV 1990 (doodlopende weg).</text:p>
                  </text:list-item>
                </text:list>
              </text:list-item>
              <text:list-item text:style-override="id1-3-2-2-1-27-2">
                <text:number>II.</text:number>
                <text:p text:style-name="al">Op de locaties zoals aangegeven op de bij dit besluit behorende situatieschets nieuwe situatie VB - RB te plaatsen en aan te brengen op het wegdek:</text:p>
                <text:list text:style-name="id1-3-2-2-1-27-2-3">
                  <text:list-item text:style-override="id1-3-2-2-1-27-2-3-1">
                    <text:number>k.</text:number>
                    <text:p text:style-name="al">haaientanden (verkeerstekens op het wegdek);</text:p>
                  </text:list-item>
                  <text:list-item text:style-override="id1-3-2-2-1-27-2-3-2">
                    <text:number>l.</text:number>
                    <text:p text:style-name="al">onderbroken en doorgetrokken strepen (verkeerstekens op het wegdek);</text:p>
                  </text:list-item>
                  <text:list-item text:style-override="id1-3-2-2-1-27-2-3-3">
                    <text:number>m.</text:number>
                    <text:p text:style-name="al">borden B4 van bijlage 1 RVV 1990 (voorrangskruispunt);</text:p>
                  </text:list-item>
                  <text:list-item text:style-override="id1-3-2-2-1-27-2-3-4">
                    <text:number>n.</text:number>
                    <text:p text:style-name="al">borden B5 van bijlage 1 RVV 1990 (voorrangskruispunt);</text:p>
                  </text:list-item>
                  <text:list-item text:style-override="id1-3-2-2-1-27-2-3-5">
                    <text:number>o.</text:number>
                    <text:p text:style-name="al">borden B6 van bijlage 1 RVV 1990 (verleen voorrang aan bestuurders op de kruisende weg);</text:p>
                  </text:list-item>
                  <text:list-item text:style-override="id1-3-2-2-1-27-2-3-6">
                    <text:number>p.</text:number>
                    <text:p text:style-name="al">borden C2 van bijlage 1 RVV 1990 (eenrichtingsweg, in deze richting gesloten voor voertuigen, ruiters en geleiders van rij- of trekdieren of vee);</text:p>
                  </text:list-item>
                  <text:list-item text:style-override="id1-3-2-2-1-27-2-3-7">
                    <text:number>q.</text:number>
                    <text:p text:style-name="al">borden C3 van bijlage 1 RVV 1990 (eenrichtingsweg);</text:p>
                  </text:list-item>
                  <text:list-item text:style-override="id1-3-2-2-1-27-2-3-8">
                    <text:number>r.</text:number>
                    <text:p text:style-name="al">borden E1 van bijlage 1 RVV 1990 (parkeerverbod) met onderbord OB501;</text:p>
                  </text:list-item>
                  <text:list-item text:style-override="id1-3-2-2-1-27-2-3-9">
                    <text:number>s.</text:number>
                    <text:p text:style-name="al">bord E7 van bijlage 1 RVV 1990 (gelegenheid bestemd voor het onmiddellijk laden en lossen van goederen);</text:p>
                  </text:list-item>
                  <text:list-item text:style-override="id1-3-2-2-1-27-2-3-10">
                    <text:number>t.</text:number>
                    <text:p text:style-name="al">borden G11 van bijlage 1 RVV 1990 (verplicht fietspad);</text:p>
                  </text:list-item>
                  <text:list-item text:style-override="id1-3-2-2-1-27-2-3-11">
                    <text:number>u.</text:number>
                    <text:p text:style-name="al">bord G12a van bijlage 1 RVV 1990 (fiets/bromfietspad);</text:p>
                  </text:list-item>
                  <text:list-item text:style-override="id1-3-2-2-1-27-2-3-12">
                    <text:number>v.</text:number>
                    <text:p text:style-name="al">borden L8 van bijlage 1 RVV  1990 (doodlopende weg);</text:p>
                  </text:list-item>
                </text:list>
              </text:list-item>
            </text:list>
            <text:p text:style-name="common-al">17 maart 2015</text:p>
            <text:p text:style-name="common-al">Burgemeester en wethouders van Assen,</text:p>
            <text:p text:style-name="common-al">namens hen,</text:p>
            <text:p text:style-name="common-al">manager Eenheid Leefomgeving,</text:p>
            <text:p text:style-name="common-al">R.Stoffelsma</text:p>
            <text:p text:style-name="common-al">Belanghebbenden kunnen gedurende 6 weken na de datum van openbare bekendmaking in beroep. Het beroep moet schriftelijk worden ingediend bij de Afdeling bestuursrechtspraak van de Raad van State, Postbus 20019, 2500 EA Den Haag. Afdeling 2 van hoofdstuk 1 van de Crisis- en herstelwet is op het besluit van toepassing. Dat betekent onder meer dat de beroepsgronden in het beroepschrift dienen te worden opgenomen en kunnen na de beroepstermijn niet meer worden aangevuld.</text:p>
            <text:p text:style-name="last-al">Het besluit treedt in werking op de dag na de beroepstermijn. Indien binnen de beroepstermijn een verzoek om een voorlopige voorziening bij de voorzitter van de Afdeling bestuursrechtspraak van de Raad van State is ingediend, treedt het besluit niet in werking voordat op het verzoek is beslist.</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8720</text:span><text:line-break/><text:date style:data-style-name="dag" text:fixed="true" text:date-value="2015-04-01"/><text:line-break/><text:date style:data-style-name="jaar" text:fixed="true" text:date-value="2015-04-0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8720</text:span><text:date style:data-style-name="nicedate" text:fixed="true" text:date-value="2015-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8720</text:span><text:date style:data-style-name="nicedate" text:fixed="true" text:date-value="2015-04-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4-01</meta:user-defined>
    <meta:user-defined meta:name="OVERHEIDop.publicationIssue">8720</meta:user-defined>
    <meta:user-defined meta:name="OVERHEIDop.StcrtID/DC.identifier">stcrt-2015-8720</meta:user-defined>
    <meta:user-defined meta:name="DCTERMS.alternative">Gemeente Assen - Verkeersbesluit herinrichting parallelwegen Industrieweg Assen - Industrieweg Assen </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Bestuur | Gemeenten</meta:user-defined>
    <meta:user-defined meta:name="OVERHEID.PostcodeHuisnummer/OVERHEIDop.postcodeHuisnummer">9403AB 34a</meta:user-defined>
    <meta:user-defined meta:name="OVERHEIDop.woonplaats">Assen</meta:user-defined>
    <meta:user-defined meta:name="OVERHEIDop.straatnaam">Industrieweg</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xs:date/OVERHEIDop.startdatum">2015-04-01</meta:user-defined>
    <meta:user-defined meta:name="xs:date/OVERHEIDop.einddatum">2015-05-13</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fietsers</meta:user-defined>
    <meta:user-defined meta:name="OVERHEIDvb.Weggebruiker/OVERHEIDvb.weggebruiker">voetgangers</meta:user-defined>
    <meta:user-defined meta:name="OVERHEIDvb.Weggebruiker/OVERHEIDvb.weggebruiker">bestuurders van een motorrijwiel, scooter, personenauto of bestelauto</meta:user-defined>
    <meta:user-defined meta:name="OVERHEIDvb.referentienummer">2587-2015</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7467</meta:user-defined>
    <meta:user-defined meta:name="OVERHEIDop.externeBijlage">exb-2015-7468</meta:user-defined>
    <meta:user-defined meta:name="OVERHEIDop.externeBijlage">exb-2015-7469</meta:user-defined>
    <meta:user-defined meta:name="OVERHEIDop.externeBijlage">exb-2015-7470</meta:user-defined>
    <meta:user-defined meta:name="OVERHEID.EPSG28992/DC.spatial">234360 558148</meta:user-defined>
    <meta:user-defined meta:name="OVERHEIDop.versieInformatie"/>
  </office:meta>
</office:document-meta>
</file>