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538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388</text:p>
          </table:table-cell>
        </table:table-row>
        <table:table-row table:style-name="staatscourant.koprow1">
          <table:covered-table-cell/>
          <table:covered-table-cell/>
          <table:table-cell office:value-type="string" table:style-name="staatscourant.publicatiedatumcel">
            <text:p>25 febr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5388-001.png" xlink:show="embed" xlink:type="simple"/></draw:frame>Ontwerpbestemmingsplan ‘Rottumerweg 17 Heerenveen’ ter inzage, Heerenveen</text:h>
      <text:p text:style-name="ifm_p_mt.11.1mm_ifm">Burgemeester en wethouders van Heerenveen maken bekend dat met ingang van donderdag 26 feburuari 2015, gedurende zes weken het ontwerpbestemmingsplan ‘Rottumerweg 17 Heerenveen’, met bijbehorende stukken, voor iedereen ter inzage ligt. Dit bestemmingsplan heeft betrekking op het aangegeven perceel Rottumerweg 17 te Heerenveen en voorziet in de vestiging van een kleinschalige recreatieve voorziening (o.a. logies, detailhandel in streekproducten, boten- en fietsverhuur) en de bouw van een nieuwe bedrijfswoning. De oorspronkelijke boerderij blijft gehandhaafd.</text:p>
      <text:h text:style-name="ifm_p_font.bold_mt.5.08mm_page.keep-with-next_ifm" text:outline-level="4">Inzage</text:h>
      <text:h text:style-name="ifm_p_font.bold-italic_mt.5.08mm_page.keep-with-next_ifm" text:outline-level="5">digitaal</text:h>
      <text:p text:style-name="ifm_p_mt.4.23mm_ifm">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BPNrottum17-OW01) van het ontwerpbestemmingsplan.</text:p>
      <text:h text:style-name="ifm_p_font.bold-italic_mt.5.08mm_page.keep-with-next_ifm" text:outline-level="5">fysiek</text:h>
      <text:p text:style-name="ifm_p_mt.4.23mm_ifm">Het ontwerpbestemmingsplan en de bijbehorende stukken kunnen tevens gedurende de hiervoor genoemde termijn, tijdens openingsuren, worden ingezien bij de receptie van het gemeentehuis, Crackstraat 2 te Heerenveen.</text:p>
      <text:h text:style-name="ifm_p_font.bold_mt.5.08mm_page.keep-with-next_ifm" text:outline-level="4">Zienswijzen</text:h>
      <text:p text:style-name="ifm_p_mt.4.23mm_ifm">Gedurende de termijn van ter inzage ligging kan iedereen schriftelijk of mondeling een zienswijze indienen.</text:p>
      <text:h text:style-name="ifm_p_font.bold-italic_mt.5.08mm_page.keep-with-next_ifm" text:outline-level="5">Schriftelijk</text:h>
      <text:p text:style-name="ifm_p_mt.4.23mm_ifm">Schriftelijke zienswijzen op het ontwerpbestemmingsplan kunnen worden ingediend bij de gemeenteraad van Heerenveen, Postbus 15.000, 8440 GA HEERENVEEN.</text:p>
      <text:p text:style-name="ifm_p_ifm">Een zienswijze dient de volgende informatie te bevatten: naam/handtekening en adres van de indiener, datum en redenen van de zienswijze. Het is niet mogelijk per e-mail een zienswijze kenbaar te maken.</text:p>
      <text:h text:style-name="ifm_p_font.bold-italic_mt.5.08mm_page.keep-with-next_ifm" text:outline-level="5">Mondeling</text:h>
      <text:p text:style-name="ifm_p_mt.4.23mm_ifm">Om mondelinge zienswijzen in te dienen kan contact worden opgenomen met de heer Steven Doelman op telefoonnummer 0513-617767 (tijdens kantooruren) of per e-mail s.doelman@heerenveen.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5388</text:span><text:tab/>25 febr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5388</text:span><text:tab/>25 febr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Ontwerpbestemmingsplan ‘Rottumerweg 17 Heerenveen’ ter inzage,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45</meta:user-defined>
    <meta:user-defined meta:name="OVERHEIDop.StcrtID/DCTERMS.isReplacedBy"/>
    <meta:user-defined meta:name="OVERHEIDop.StcrtID/DCTERMS.requires"/>
    <meta:user-defined meta:name="OVERHEIDop.pagina"/>
    <meta:user-defined meta:name="OVERHEIDop.StcrtID/DC.identifier">stcrt-2015-538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5388</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Rottumerweg 17 Heerenveen’ ter inzage, Heerenveen</meta:user-defined>
    <meta:user-defined meta:name="DCTERMS.alternative">Ontwerpbestemmingsplan ‘Rottumerweg 17 Heerenveen’ ter inzage, Heerenveen</meta:user-defined>
    <meta:user-defined meta:name="DCTERMS.W3CDTF/DCTERMS.available">2015-02-25</meta:user-defined>
    <meta:user-defined meta:name="OVERHEIDop.Ruimtelijkplan/OVERHEIDop.bekendmakingBetreffendePlan">NL.IMRO.0074.BPNrottum17-OW01</meta:user-defined>
  </office:meta>
</office:document-meta>
</file>