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5-4612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indent.-5mm_mleft.19mm_ifm" style:family="paragraph" style:name="ifm_p_indent.-5mm_mleft.19mm_ifm" style:parent-style-name="Basis">
      <style:paragraph-properties fo:text-indent="-5mm" fo:margin-left="19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6121</text:p>
          </table:table-cell>
        </table:table-row>
        <table:table-row table:style-name="staatscourant.koprow1">
          <table:covered-table-cell/>
          <table:covered-table-cell/>
          <table:table-cell office:value-type="string" table:style-name="staatscourant.publicatiedatumcel">
            <text:p>17 december</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van de Staatssecretaris van Infrastructuur en Milieu, houdende de instelling van een tijdelijk gebied met beperkingen voor op afstand bestuurde luchtvaartuigen RPAS testcentrum NLR en Ampyx Power</text:h>
      <text:p text:style-name="ifm_p_font.italic_mt.7.4mm_ifm">Datum: 9 december 2015</text:p>
      <text:p text:style-name="ifm_p_font.italic_ifm">Nummer: ILT-2015/82245</text:p>
      <text:p text:style-name="ifm_p_mt.3.7mm_ifm">DE STAATSSECRETARIS VAN INFRASTRUCTUUR EN MILIEU,</text:p>
      <text:p text:style-name="ifm_p_mt.3.7mm_ifm">Handelende in overeenstemming met de Minister van Defensie;</text:p>
      <text:p text:style-name="ifm_p_mt.3.7mm_ifm">Gelezen het verzoek van 13 oktober 2015 van het NLR en van Ampyx Power, contactpersoon de heer J.F. Boer, e-mail: Jan-Floris.Boer@nlr.nl;</text:p>
      <text:p text:style-name="ifm_p_mt.3.7mm_ifm">Overwegende dat het van belang is dat er onderzoek wordt gedaan naar de mogelijkheden van op afstand bestuurde luchtvaartuigen en het belang van het testen van op afstand bestuurde luchtvaartuigen, mede gememoreerd in kamerbrieven over ‘drones’;</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r bescherming van het luchtverkeer tijdens test- en traingsvluchten met op afstand bestuurde luchtvaartuigen door of onder verantwoordelijkheid van het NLR en door Ampyx Power worden de volgende tijdelijke gebieden met beperkingen ingesteld, begrensd door de volgende coördinaten en hoogten:</text:p>
      <text:p text:style-name="ifm_p_indent.-7mm_mleft.14mm_ifm">a.<text:tab/>TGB NLR RPAS testcentrum low:</text:p>
      <text:p text:style-name="ifm_p_indent.-5mm_mleft.19mm_ifm">•<text:tab/>een gebied gevormd door de volgende coördinaten: van 52°42’18”N – 005°57’16”E in een rechte lijn naar 52°40’03”N – 005°56’08”E, in een rechte lijn naar 52°39’49”N – 005°53’49”E, in een rechte lijn naar 52°41’26”N – 005°52’08”E en weer terug naar het beginpunt;</text:p>
      <text:p text:style-name="ifm_p_indent.-5mm_mleft.19mm_ifm">•<text:tab/>vanaf de grond tot 1500 voet boven gemiddeld zeeniveau;</text:p>
      <text:p text:style-name="ifm_p_indent.-5mm_mleft.19mm_ifm">•<text:tab/>permanent actief, tijdens de daglichtperiode;</text:p>
      <text:p text:style-name="ifm_p_indent.-7mm_mleft.14mm_ifm">b.<text:tab/><text:span text:style-name="ifm_span_font.bold_ifm">TGB Kraggenburg</text:span>: een gebied gevormd door de volgende coördinaten:</text:p>
      <text:p text:style-name="ifm_p_indent.-5mm_mleft.19mm_ifm">•<text:tab/>van 52°39’49”N – 005°53’49”E in een rechte lijn naar 52°41’26”N – 005°52’08”E, in een rechte lijn naar 52°40’53”N – 005°50’39”E, in een rechte lijn naar 52°39’14”N – 005°52’18”E en weer terug naar het beginpunt;</text:p>
      <text:p text:style-name="ifm_p_indent.-5mm_mleft.19mm_ifm">•<text:tab/>vanaf de grond tot 1500 voet boven gemiddeld zeeniveau;</text:p>
      <text:p text:style-name="ifm_p_indent.-7mm_mleft.14mm_ifm">c.<text:tab/><text:span text:style-name="ifm_span_font.bold_ifm">TGB NLR RPAS testcentrum high</text:span>: een gebied gevormd door de volgende coördinaten:</text:p>
      <text:p text:style-name="ifm_p_indent.-5mm_mleft.19mm_ifm">•<text:tab/>van 52°42’18”N – 005°57’16”E in een rechte lijn naar 52°40’03”N – 005°56’08”E, in een rechte lijn naar 52°39’49”N – 005°53’49”E, in een rechte lijn naar 52°39’14”N – 005°52’18”E, in een rechte lijn naar 52°40’53”N – 005°50’39”E, in een rechte lijn naar 52°41’26”N – 005°52’08”E, en weer terug naar het beginpunt;</text:p>
      <text:p text:style-name="ifm_p_indent.-5mm_mleft.19mm_ifm">•<text:tab/>vanaf 1500 voet boven gemiddeld zeeniveau tot 3500 voet boven gemiddeld zeeniveau.</text:p>
      <text:p text:style-name="ifm_p_mt.3.7mm_indent.-7mm_mleft.7mm_ifm">2.<text:tab/>De tijdelijke gebieden met beperkingen NLR RPAS testcentrum high en Kraggenburg worden per NOTAM geactiveerd.</text:p>
      <text:p text:style-name="ifm_p_mt.3.7mm_page.break-before_ifm"><draw:frame draw:name="Afbeelding1" draw:style-name="frame.picture" draw:z-index="1" svg:height="133mm" svg:width="133mm" text:anchor-type="paragraph" style:rel-height="scale" style:rel-width="scale"><draw:image draw:filter-name="PNG - Portable Network Graphics" xlink:actuate="onLoad" xlink:href="Pictures/stcrt-2015-46121-001.png" xlink:show="embed" xlink:type="simple"/></draw:frame></text:p>
      <text:h text:style-name="ifm_p_font.bold_mt.5.08mm_page.keep-with-next_ifm" text:outline-level="2">Artikel<text:s/>2<text:s/></text:h>
      <text:p text:style-name="ifm_p_mt.4.23mm_ifm">Voor de tijdelijke gebieden met beperkingen NLR RPAS testcentrum en Kraggenburg gelden de volgende voorschriften en beperkingen:</text:p>
      <text:p text:style-name="ifm_p_indent.-7mm_mleft.7mm_ifm">a.<text:tab/>het is verboden vluchten uit te voeren binnen de geactiveerde tijdelijke gebieden met beperkingen NLR RPAS testcentrum low en high en Kraggenburg, tenzij het gaat om:</text:p>
      <text:p text:style-name="ifm_p_indent.-5mm_mleft.12mm_ifm">•<text:tab/>vluchten die worden uitgevoerd door of in opdracht van de Landelijke eenheid, afdeling Luchtvaart, vluchten voor zoek- en reddingsacties of spoedeisende medische vluchten en toestemming is verkregen van de beheerder van de helihaven van het NLR of de beheerder van het testgebied (tel. 088 51 14 900 of per e-mail nrtc@nlr.nl);</text:p>
      <text:p text:style-name="ifm_p_indent.-5mm_mleft.12mm_ifm">•<text:tab/>vluchten met onbemande luchtvaartuigen van Ampyx Power (in TGB Kraggenburg) of vluchten met onbemande luchtvaartuigen van of onder verantwoordelijkheid van het NLR;</text:p>
      <text:p text:style-name="ifm_p_indent.-5mm_mleft.12mm_ifm">•<text:tab/>helikoptervluchten van/naar de helihaven van het NLR, na coördinatie met de beheerder van de helihaven of de beheerder van het testgebied (tel. 088 51 14 900 of per e-mail nrtc@nlr.nl);</text:p>
      <text:p text:style-name="ifm_p_indent.-5mm_mleft.12mm_ifm">•<text:tab/>(test)vluchten met bemande luchtvaartuigen door of in opdracht van het NLR (in TGB NLR RPAS NLR RPAS TC low en high), na coördinatie met de beheerder van de helihaven of de beheerder van het testgebied (tel. 088 51 14 900 of per e-mail nrtc@nlr.nl);</text:p>
      <text:p text:style-name="ifm_p_indent.-5mm_mleft.12mm_ifm">•<text:tab/>vluchten van Zweefvliegclub Noordoostpolder in de tijdelijke gebieden met beperkingen NLR RPAS testcentrum low en high conform de in onderdeel d genoemde procedure/coördinatieregeling;</text:p>
      <text:p text:style-name="ifm_p_indent.-7mm_mleft.7mm_ifm">b.<text:tab/>vluchten van Ampyx Power en van of onder verantwoordelijkheid van het NLR vinden alleen plaats met een geldige bedrijfsontheffing of ROC en binnen de mogelijkheden die de bedrijfsontheffing of ROC biedt;</text:p>
      <text:p text:style-name="ifm_p_indent.-7mm_mleft.7mm_ifm">c.<text:tab/>de organisatie van Ampyx Power neemt ten minste 30 minuten vóór het laten vliegen van het lichte onbemande zweefvliegtuig en direct ná het landen ervan contact op met de supervisor van het AOCS NM (tel. 0577 458705) en de Zweefvliegclub Noordoostpolder (tel. 0527 20 13 64) en blijft tijdens de vlucht telefonisch bereikbaar met het telefoonnummer 06 10804747 (de Range Safety Officer);</text:p>
      <text:p text:style-name="ifm_p_indent.-7mm_mleft.7mm_ifm">d.<text:tab/>vluchten van Zweefvliegclub Noordoostpolder mogen alleen gelijktijdig met lichte onbemande luchtvaartuigen plaatsvinden in de tijdelijke gebieden met beperkingen NLR RPAS testcentrum low en high met een door ILT goedgekeurde coördinatieregeling met procedures die waarborgen dat op afstand bestuurde luchtvaartuigen en zweefvliegtuigen op een veilige afstand van elkaar blijven; het tijdelijke gebied met beperkingen Kraggenburg is (indien per NOTAM geactiveerd) verboden voor vluchten van de Zweefvliegclub Noordoostpolder;</text:p>
      <text:p text:style-name="ifm_p_indent.-7mm_mleft.7mm_ifm">e.<text:tab/>aanwijzingen van de Landelijke eenheid, afdeling Luchtvaart, militaire luchtverkeersleiding of de Inspectie Leefomgeving en Transport in het kader van de veiligheid van het luchtverkeer moeten worden nagekomen; dat kan ook de-activatie van het tijdelijke gebied inhouden en daarmee het tijdelijk staken van de vluchtuitvoering;</text:p>
      <text:p text:style-name="ifm_p_indent.-7mm_mleft.7mm_ifm">f.<text:tab/>activatie van de tijdelijke gebieden met beperkingen Kraggenburg en NLR RPAS testcentrum high wordt minimaal 2 dagen van tevoren bekendgemaakt via een NOTAM, uit te geven door AOCS NM op aanvraag van Ampyx Power/NLR; een NOTAM kan het gebied voor meerdere dagen activeren.</text:p>
      <text:h text:style-name="ifm_p_font.bold_mt.5.08mm_page.keep-with-next_ifm" text:outline-level="2">Artikel<text:s/>3<text:s/></text:h>
      <text:p text:style-name="ifm_p_mt.4.23mm_ifm">De beschikking met nummer ILT-2015/78017 vervalt.</text:p>
      <text:p text:style-name="ifm_p_mt.3.7mm_ifm">Deze beschikking treedt in werking met ingang van 9 december 2015 en vervalt met ingang van 1 december 2016.</text:p>
      <text:p text:style-name="ifm_p_font.italic_mt.3.7mm_ifm">DE STAATSSECRETARIS VAN INFRASTRUCTUUR EN MILIEU,<text:line-break/>namens deze,<text:line-break/>DE INSPECTEUR ILT/VERGUNNINGEN,<text:line-break/>A.E.<text:s/>Schurink-v.d. Klugt</text:p>
      <text:p text:style-name="ifm_p_mt.3.7mm_ifm"><text:span text:style-name="ifm_span_font.bold_ifm">Bezwaarmogelijkheid</text:span></text:p>
      <text:p text:style-name="ifm_p_mt.3.7mm_ifm">Indien u het niet eens bent met deze vergunning, kunt u hiertegen op grond van het bepaalde in de Algemene wet bestuursrecht binnen zes weken na de datum waarop deze vergunn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de beschikking waartegen het bezwaar is gericht;</text:p>
      <text:p text:style-name="ifm_p_indent.-5mm_mleft.5mm_ifm">–<text:tab/>de gronden van het bezwaar.</text:p>
      <text:p text:style-name="ifm_p_mt.3.7mm_ifm">Het bezwaarschrift kunt u richten aan:</text:p>
      <text:p text:style-name="ifm_p_mt.3.7mm_ifm">Inspectie Leefomgeving en Transport</text:p>
      <text:p text:style-name="ifm_p_ifm">Postbus 16191</text:p>
      <text:p text:style-name="ifm_p_ifm">2500 BD Den Haag</text:p>
      <text:p text:style-name="ifm_p_mt.3.7mm_ifm">Is er sprake van onverwijlde spoed? Dan kunt u de rechtbank van uw woonplaats verzoeken om een voorlopige voorziening te treffen.</text:p>
      <text:p text:style-name="ifm_p_mt.3.7mm_ifm">Meer informatie over de voorlopige voorziening vindt u op www.rechtspraak.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46121</text:span><text:tab/>17 december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46121</text:span><text:tab/>17 december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0</meta:generator>
    <dc:title>Beschikking van de Staatssecretaris van Infrastructuur en Milieu, houdende de instelling van een tijdelijk gebied met beperkingen voor op afstand bestuurde luchtvaartuigen RPAS testcentrum NLR en Ampyx Power</dc:title>
    <meta:user-defined meta:name="OVERHEIDop.versieInformatie"/>
    <meta:user-defined meta:name="OVERHEID.Ministerie/DC.creator">Ministerie van Infrastructuur en Milieu</meta:user-defined>
    <meta:user-defined meta:name="OVERHEIDop.Staatscourant/DC.type">Overig</meta:user-defined>
    <meta:user-defined meta:name="OVERHEIDop.StcrtID/DCTERMS.isReplacedBy"/>
    <meta:user-defined meta:name="OVERHEIDop.StcrtID/DCTERMS.requires"/>
    <meta:user-defined meta:name="OVERHEIDop.pagina"/>
    <meta:user-defined meta:name="OVERHEIDop.StcrtID/DC.identifier">stcrt-2015-4612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46121</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van de Staatssecretaris van Infrastructuur en Milieu, houdende de instelling van een tijdelijk gebied met beperkingen voor op afstand bestuurde luchtvaartuigen RPAS testcentrum NLR en Ampyx Power</meta:user-defined>
    <meta:user-defined meta:name="DCTERMS.W3CDTF/DCTERMS.available">2015-12-17</meta:user-defined>
  </office:meta>
</office:document-meta>
</file>