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446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467</text:p>
          </table:table-cell>
        </table:table-row>
        <table:table-row table:style-name="staatscourant.koprow1">
          <table:covered-table-cell/>
          <table:covered-table-cell/>
          <table:table-cell office:value-type="string" table:style-name="staatscourant.publicatiedatumcel">
            <text:p>18 febr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4467-001.png" xlink:show="embed" xlink:type="simple"/></draw:frame>Vaststelling wijzigingsplan ‘Nes-Functiewijziging Watertoren’, Heerenveen</text:h>
      <text:p text:style-name="ifm_p_mt.11.1mm_ifm">Burgemeester en wethouders van Heerenveen maken op grond van artikel 3.9a van de Wet ruimtelijke ordening en artikel 32 van het bestemmingsplan ‘Akkrum-Nes’ bekend, dat zij het wijzigingsplan “Nes-Functiewijziging Watertoren” hebben vastgesteld.</text:p>
      <text:p text:style-name="ifm_p_mt.3.7mm_ifm">Het wijzigingsplan heeft betrekking op de herontwikkeling van de watertoren aan de Kleasterwei in Nes, bestaande uit het realiseren van twee hotelkamers in het voormalige waterreservoir, het realiseren van een uitkijkpunt en de aanleg van een parkeerterrein en ontsluiting van de watertoren.</text:p>
      <text:h text:style-name="ifm_p_font.bold_mt.5.08mm_page.keep-with-next_ifm" text:outline-level="4">Ter inzage</text:h>
      <text:p text:style-name="ifm_p_mt.4.23mm_ifm">Het besluit, het vastgestelde wijzigingsplan en bijbehorende stukken zijn met ingang van donderdag 19 februari 2015 langs elektronische weg beschikbaar op de website www.ruimtelijkeplannen.nl. Op deze website selecteert u het tabblad ‘Bestemmingsplannen’, waarna u de mogelijkheid heeft om het wijzigingsplan op te roepen via het invullen van de locatie en de naam van het wijzigingsplan of het planID-nummer NL.IMRO.0074.NesWatertoren-VG01.</text:p>
      <text:p text:style-name="ifm_p_ifm">Daarnaast is een papieren versie van het wijzigingsplan in te zien tijdens openingsuren in het gemeentehuis (centrale receptie), in het gemeentehuis, Crackstraat 2 te Heerenveen.</text:p>
      <text:h text:style-name="ifm_p_font.bold_mt.5.08mm_page.keep-with-next_ifm" text:outline-level="4">Beroep</text:h>
      <text:p text:style-name="ifm_p_mt.4.23mm_ifm">Tegen het vastgestelde wijzigingsplan kan met ingang van 19 februari 2015 gedurende een periode van zes weken beroep worden ingesteld bij de Afdeling bestuursrechtspraak van de Raad van State, Postbus 20019, 2500 EA ’s-Gravenhage door een belanghebbende die redelijkerwijs niet kan worden verweten geen zienswijze op het ontwerpwijzigingsplan te hebben ingediend.</text:p>
      <text:h text:style-name="ifm_p_font.bold_mt.5.08mm_page.keep-with-next_ifm" text:outline-level="4">Inwerkingtreding</text:h>
      <text:p text:style-name="ifm_p_mt.4.23mm_ifm">Het wijzigingsplan treedt in werking na afloop van de beroepstermijn. Het indienen van beroep houdt niet in dat het wijzigingsplan niet in werking treedt, tenzij binnen de beroepstermijn ook een verzoek om voorlopige voorziening is ingediend bij de voorzitter van de Afdeling bestuursrechtspraak van de Raad van State. In dat geval treedt het wijzigingsplan niet eerder in werking dan nadat op dat verzoek is beslist. Voor zowel het indienen van een beroepschrift als een verzoek om voorlopige voorziening zal de griffier van de Afdeling Bestuursrechtspraak van de Raad van State een griffierecht (kosten) in rekening breng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4467</text:span><text:tab/>18 febr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4467</text:span><text:tab/>18 febr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Vaststelling wijzigingsplan ‘Nes-Functiewijziging Watertoren’, Heerenveen</dc:title>
    <meta:user-defined meta:name="OVERHEID.Gemeente/DC.creator">Heerenve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8494</meta:user-defined>
    <meta:user-defined meta:name="OVERHEIDop.StcrtID/DCTERMS.isReplacedBy"/>
    <meta:user-defined meta:name="OVERHEIDop.StcrtID/DCTERMS.requires"/>
    <meta:user-defined meta:name="OVERHEIDop.pagina"/>
    <meta:user-defined meta:name="OVERHEIDop.StcrtID/DC.identifier">stcrt-2015-446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4467</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wijzigingsplan ‘Nes-Functiewijziging Watertoren’, Heerenveen</meta:user-defined>
    <meta:user-defined meta:name="DCTERMS.alternative">Vaststelling wijzigingsplan ‘Nes-Functiewijziging Watertoren’, Heerenveen</meta:user-defined>
    <meta:user-defined meta:name="DCTERMS.W3CDTF/DCTERMS.available">2015-02-18</meta:user-defined>
    <meta:user-defined meta:name="OVERHEIDop.Ruimtelijkplan/OVERHEIDop.bekendmakingBetreffendePlan">NL.IMRO.0074.NesWatertoren-VG01</meta:user-defined>
  </office:meta>
</office:document-meta>
</file>