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Schransmansdreef 2 te Den Hout</text:p>
          </table:table-cell>
          <table:table-cell office:value-type="string" table:style-name="staatscourantkop.B.cell">
            <text:section text:name="plaatje_id1-3-1-1" text:style-name="plaatje">
              <text:p text:style-name="illustratie_id1-3-1-1-1"><draw:frame draw:style-name="illustratie_id1-3-1-1-1" text:anchor-type="paragraph" svg:width="40mm" svg:height="18.40000000000000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astgesteld wijzigingsplan</text:span> <text:span text:style-name="nadrukvet">Schransmansdreef 2</text:span></text:p>
            <text:p text:style-name="common-al">Burgemeester en wethouders van Oosterhout maken ingevolge artikel 3.9a van de Wet ruimtelijke ordening bekend, dat met<text:span text:style-name="nadrukvet"> ingang van donderdag 3 december 2015</text:span> gedurende <text:span text:style-name="nadrukvet">zes weken</text:span>, voor eenieder <text:span text:style-name="nadrukvet">ter inzage</text:span> ligt het door het college van burgemeester en wethouders op 23 november 2015 genomen besluit tot vaststelling van het <text:span text:style-name="nadrukvet">wijzigingsplan Schransmansdreef 2</text:span> (NL.IMRO.0826.WYZ1BG2013-VA01), met de hierbij behorende stukken. Dit wijzigingsplan is gebaseerd op een in het <text:span text:style-name="nadrukvet">bestemmingsplan Buitengebied 2013 (incl. Lint Oosteind)</text:span> opgenomen bevoegdheid van burgemeester en wethouders om dit bestemmingsplan onder bepaalde voorwaarden te wijzigen.</text:p>
            <text:p text:style-name="common-al">Alle stukken kunnen worden ingezien bij het informatiecentrum in het stadhuis, Slotjesveld 1 te Oosterhout en kunnen worden geraadpleegd op de website van de gemeente <text:a xlink:href="http://www.oosterhout.nl" xlink:type="simple">www.oosterhout.nl</text:a> of op <text:a xlink:href="http://www.ruimtelijkeplannen.nl" xlink:type="simple">www.ruimtelijkeplannen.nl</text:a>.</text:p>
            <text:p text:style-name="common-al">Het vastgestelde wijzigingsplan heeft betrekking op het gebied, gelegen Schransmansdreef 2.</text:p>
            <text:p text:style-name="common-al">Het voorziet in de wijziging van de huidige agrarische bedrijfsbestemming op het perceel Schransmansdreef 2 te Den Hout, in een bedrijfsbestemming die statische opslag mogelijk maakt.</text:p>
            <text:p text:style-name="common-al">Het college van burgemeester en wethouders heeft bij de vaststelling geen wijzigingen aangebracht in dit wijzigingsplan ten opzichte van het ontwerp van dit plan, zoals dat eerder ter inzage heeft gelegen. </text:p>
            <text:p text:style-name="tussenkopcur">
            <text:span text:style-name="nadrukvet">Beroep</text:span>
          </text:p>
            <text:p text:style-name="common-al">Daags na ter inzage legging, kan gedurende 6 weken (tot uiterlijk <text:span text:style-name="nadrukvet">donderdag 14 januari 2016</text:span>) beroep worden ingesteld tegen het besluit tot vaststelling van dit wijzigingsplan door:</text:p>
            <text:list text:style-name="id1-3-2-1-1-9">
              <text:list-item text:style-override="id1-3-2-1-1-9-1">
                <text:number>–</text:number>
                <text:p text:style-name="al">een belanghebbende, die tijdig een zienswijze bij het college van burgemeester en wethouders tegen het ontwerp-wijzigingsplan naar voren heeft gebracht;</text:p>
              </text:list-item>
              <text:list-item text:style-override="id1-3-2-1-1-9-2">
                <text:number>–</text:number>
                <text:p text:style-name="al">een belanghebbende, die kan aantonen daartoe redelijkerwijs niet in staat te zijn geweest;</text:p>
              </text:list-item>
              <text:list-item text:style-override="id1-3-2-1-1-9-3">
                <text:number>–</text:number>
                <text:p text:style-name="al">een belanghebbende, die bezwaar heeft tegen de wijzigingen, die bij de vaststelling van het plan zijn aangebracht.</text:p>
              </text:list-item>
            </text:list>
            <text:p text:style-name="common-al">Het beroep moet worden gericht aan de Afdeling Bestuursrechtspraak van de Raad van State, Postbus 20019, 2500 EA ’s-Gravenhage. Het beroepschrift moet worden ondertekend en bevat tenminste naam en adres van de indiener, de dagtekening, een omschrijving van het besluit waartegen het beroep is gericht en de gronden van beroep.</text:p>
            <text:p text:style-name="last-al">Het besluit tot vaststelling van dit wijzigingsplan treedt daags na afloop van de beroepstermijn in werking. Als binnen de beroepstermijn tevens een verzoek om voorlopige voorziening is ingediend bij de Voorzitter van de Afdeling Bestuursrechtspraak van de Raad van State, dan treedt het besluit tot vaststelling van dit wijzigingsplan niet in werking, voordat op dat verzoek is beslist. Een verzoek om voorlopige voorziening moet apart worden ingediend, naast het instellen van beroep. Zowel voor het instellen van beroep als het verzoeken om een voorlopige voorziening is griffierecht verschuldigd.</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 </text:span>
            <text:span text:style-name="datum"> 2 december 2015</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687</text:span><text:line-break/><text:date style:data-style-name="dag" text:fixed="true" text:date-value="2015-12-02"/><text:line-break/><text:date style:data-style-name="jaar" text:fixed="true" text:date-value="2015-12-02"/><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3687</text:span><text:date style:data-style-name="nicedate" text:fixed="true" text:date-value="2015-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3687</text:span><text:date style:data-style-name="nicedate" text:fixed="true" text:date-value="2015-12-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ijzigingsplan Schransmansdreef 2 te Den Hout</meta:user-defined>
    <meta:user-defined meta:name="OVERHEIDop.doctype">Officiële Publicaties, versie 1.1</meta:user-defined>
    <meta:user-defined meta:name="DCTERMS.W3CDTF/OVERHEIDop.jaargang">2015</meta:user-defined>
    <meta:user-defined meta:name="DCTERMS.W3CDTF/DCTERMS.available">2015-12-02</meta:user-defined>
    <meta:user-defined meta:name="OVERHEIDop.publicationIssue">43687</meta:user-defined>
    <meta:user-defined meta:name="OVERHEIDop.StcrtID/DC.identifier">stcrt-2015-43687</meta:user-defined>
    <meta:user-defined meta:name="OVERHEID.TaxonomieBeleidsagenda/OVERHEID.category">Ruimte en infrastructuur | Organisatie en beleid</meta:user-defined>
    <meta:user-defined meta:name="OVERHEIDop.Ruimtelijkplan/OVERHEIDop.bekendmakingBetreffendePlan">NL.IMRO.0826.WYZ1BG2013-VA01</meta:user-defined>
    <meta:user-defined meta:name="OVERHEID.Organisatietype/OVERHEID.organisationType">gemeente</meta:user-defined>
    <meta:user-defined meta:name="OVERHEID.Gemeente/DC.creator">Oosterhout</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Oosterhout</meta:user-defined>
    <meta:user-defined meta:name="OVERHEIDop.versieInformatie"/>
  </office:meta>
</office:document-meta>
</file>