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in verband met het organiseren van een remproefdemonstratie op 5 november 2015 op de locatie Oude Veenscheiding (ter hoog</text:span><text:span text:style-name="nadrukvet">te van nummer 15) te Heerenveen</text:span><text:span text:style-name="nadrukvet">.</text:span></text:p>
            <text:p text:style-name="common-al">
            <text:span text:style-name="nadrukvet">Burgemeester en wethouders van Heerenveen;</text:span>
          </text:p>
            <text:p text:style-name="common-al">overwegende, </text:p>
            <text:p text:style-name="common-al">dat een remproefdemonstratie wordt georganiseerd op 5 november 2015 op de locatie Oude Veenscheiding (ter hoogte van nummer 15) te Heerenveen;</text:p>
            <text:p text:style-name="common-al">dat het noodzakelijk is om het Oude Veenscheiding ter hoogte van nummer 15 te Heerenveen af te sluiten voor verkeer;</text:p>
            <text:p text:style-name="common-al">dat ter waarborging van de veiligheid van de bezoekers van het evenement het noodzakelijk is om deze wegen af te sluiten voor verkeer; </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 </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 </text:p>
            <text:p text:style-name="common-al">dat bedoelde weg gelegen is binnen de gemeente Heerenveen en bij de gemeente Heerenveen in beheer is; </text:p>
            <text:p text:style-name="common-al">dat overleg met de afdeling Integraal beheer openbare ruimte en politie heeft plaatsgevonden; </text:p>
            <text:p text:style-name="common-al">dat in het onderstaande besluit de verkeerstekens zullen worden benoemd conform artikel 96 van het Reglement Verkeersregelaars en Verkeerstekens 1990 (RVV). </text:p>
            <text:p text:style-name="common-al">
            <text:span text:style-name="nadrukvet">B E S L U I T E N : </text:span>
          </text:p>
            <text:p text:style-name="common-al">Op grond van bovenstaande overwegingen onderstaande weg tijdelijk gesloten te verklaren voor voertuigen, ruiters en geleiders van rij- of trekdieren of vee, door plaatsing van borden conform model C1 van bijlage I van het RVV 1990. </text:p>
            <text:p text:style-name="common-al">De gesloten verklaring geldt op donderdag 5 november 2015 van 08:00 uur tot en met 12:00 uur; <text:span text:style-name="nadrukvet">Oude </text:span><text:span text:style-name="nadrukvet">Veenscheiding</text:span><text:span text:style-name="nadrukvet"> (ter hoogte van nummer 15). </text:span></text:p>
            <text:p text:style-name="common-al">Heerenveen, 24 september 2015 </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6">
              <text:list-item text:style-override="id1-3-2-2-1-26-1">
                <text:number>-</text:number>
                <text:p text:style-name="al">uw naam en adres</text:p>
              </text:list-item>
              <text:list-item text:style-override="id1-3-2-2-1-26-2">
                <text:number>-</text:number>
                <text:p text:style-name="al">datum van het bezwaarschrift</text:p>
              </text:list-item>
              <text:list-item text:style-override="id1-3-2-2-1-26-3">
                <text:number>-</text:number>
                <text:p text:style-name="al">een omschrijving van het besluit waartegen u bezwaar heeft (indien mogelijk een kopie bijvoegen)</text:p>
              </text:list-item>
              <text:list-item text:style-override="id1-3-2-2-1-2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32644</text:span><text:line-break/><text:date style:data-style-name="dag" text:fixed="true" text:date-value="2015-09-30"/><text:line-break/><text:date style:data-style-name="jaar" text:fixed="true" text:date-value="2015-09-3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32644</text:span><text:date style:data-style-name="nicedate" text:fixed="true" text:date-value="2015-09-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32644</text:span><text:date style:data-style-name="nicedate" text:fixed="true" text:date-value="2015-09-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5</meta:user-defined>
    <meta:user-defined meta:name="DCTERMS.W3CDTF/DCTERMS.available">2015-09-30</meta:user-defined>
    <meta:user-defined meta:name="OVERHEIDop.publicationIssue">32644</meta:user-defined>
    <meta:user-defined meta:name="OVERHEIDop.StcrtID/DC.identifier">stcrt-2015-32644</meta:user-defined>
    <meta:user-defined meta:name="DCTERMS.alternative">Gemeente Heerenveen - Gesloten verklaring van de Oude Veenscheiding (gedeelte ter hoogte van nummer 15) te Heerenveen i.v.m. organiseren van een remproefdemonstratie voor schoolkinderen 5 november 2015. - Oude Veenscheiding (gedeelte ter hoogte van nummer 15) te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Weg</meta:user-defined>
    <meta:user-defined meta:name="OVERHEID.PostcodeHuisnummer/OVERHEIDop.postcodeHuisnummer">8446LC 15</meta:user-defined>
    <meta:user-defined meta:name="OVERHEIDop.woonplaats">Heerenveen</meta:user-defined>
    <meta:user-defined meta:name="OVERHEIDop.straatnaam">Oude Veenscheidin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xs:date/OVERHEIDop.startdatum">2015-11-05</meta:user-defined>
    <meta:user-defined meta:name="xs:date/OVERHEIDop.einddatum">2015-11-05</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bstract">tijdelijk gesloten verklaring in verband met het organiseren van een remproefdemonstratie op 5 november 2015 op de locatie Oude Veenscheiding (ter hoogte van nummer 15) te Heerenveen.</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280 551767</meta:user-defined>
    <meta:user-defined meta:name="OVERHEIDop.versieInformatie"/>
  </office:meta>
</office:document-meta>
</file>