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in v</text:span><text:span text:style-name="nadrukvet">erband met het organiseren van </text:span><text:span text:style-name="nadrukvet">Knypster</text:span><text:span text:style-name="nadrukvet"/><text:span text:style-name="nadrukvet">M</text:span><text:span text:style-name="nadrukvet">erke</text:span><text:span text:style-name="nadrukvet"> 2015 van 9 tot en met 13 oktober 2015 op de locatie Tramweg, </text:span><text:span text:style-name="nadrukvet">Meyerweg</text:span><text:span text:style-name="nadrukvet"> en </text:span><text:span text:style-name="nadrukvet">Ds</text:span><text:span text:style-name="nadrukvet"/><text:span text:style-name="nadrukvet">Veenweg</text:span><text:span text:style-name="nadrukvet"> in De </text:span><text:span text:style-name="nadrukvet">Knipe</text:span><text:span text:style-name="nadrukvet">.</text:span></text:p>
            <text:p text:style-name="common-al">
            <text:span text:style-name="nadrukvet">Burgemeester en wethouders van Heerenveen;</text:span>
          </text:p>
            <text:p text:style-name="common-al">overwegende, dat de Knypster Merke 2015 van 9 tot en met 13 oktober 2015 op de locatie Tramweg, Meyerweg en Ds Veenweg in De Knipe wordt georganiseerd;</text:p>
            <text:p text:style-name="common-al">dat het noodzakelijk is om de betreffende wegen af te sluiten voor verkeer;</text:p>
            <text:p text:style-name="common-al">dat het bovengenoemde evenement zal plaatsvinden op/nabij de hieronder genoemde wegen;</text:p>
            <text:p text:style-name="common-al">dat het noodzakelijk is de betreffende wegen hiervoor af te sluiten voor verkeer;</text:p>
            <text:p text:style-name="common-al">dat bedoelde wegen gelegen zijn binnen de gemeente Heerenveen en bij de gemeente Heerenveen in beheer zijn;</text:p>
            <text:p text:style-name="common-al">dat overleg met de politie heeft plaatsgevonden;</text:p>
            <text:p text:style-name="common-al">dat het college bevoegd is tot het nemen van besluiten als bedoeld in artikel 18, eerste lid onder d, van de Wegenverkeerswet;</text:p>
            <text:p text:style-name="common-al">
            <text:span text:style-name="nadrukvet">B E S L U I T E N :</text:span>
          </text:p>
            <text:p text:style-name="common-al">op 10 oktober 2015 van 13:00 uur tot 16:30 uur en van 18:00 uur tot 22:00 uur, door plaatsing van borden conform model C1 van de bijlage 1 van het Reglement Verkeersregels en Verkeerstekens 1990 de volgende wegen in beide richtingen gesloten te verklaren voor voertuigen, ruiters en geleiders van rij- of trekdieren of vee:</text:p>
            <text:p text:style-name="common-al">
            <text:span text:style-name="nadrukvet">De </text:span>
            <text:span text:style-name="nadrukvet">Knipe</text:span>: Lange Ein, Ds. Veenweg (beide zijden ter hoogte van de Jan Jonkmanweg), Woudsterweg, Meyerweg, Het Meer, Zestienroeden, It Slûske;</text:p>
            <text:p text:style-name="common-al">van 5 oktober 2015 tot en met 15 oktober 2015 , door plaatsing van borden conform model C1 van de bijlage 1 van het Reglement Verkeersregels en Verkeerstekens 1990 de volgende wegen in beide richtingen gesloten te verklaren voor voertuigen, ruiters en geleiders van rij- of trekdieren of vee:</text:p>
            <text:p text:style-name="common-al">
            <text:span text:style-name="nadrukvet">De </text:span>
            <text:span text:style-name="nadrukvet">Knipe</text:span>: Tramweg</text:p>
            <text:p text:style-name="common-al">Op 11 oktober 2015 van 09:00 uur tot 19:00 uur, door plaatsing van borden conform model C1 van de bijlage 1 van het Reglement Verkeersregels en Verkeerstekens 1990 de volgende wegen in beide richtingen gesloten te verklaren voor voertuigen, ruiters en geleiders van rij- of trekdieren of vee:</text:p>
            <text:p text:style-name="common-al">
            <text:span text:style-name="nadrukvet">De </text:span>
            <text:span text:style-name="nadrukvet">Knipe</text:span>: Ds Veenweg (zuidzijde)</text:p>
            <text:p text:style-name="common-al">Heerenveen, 25 augustus 2015</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8">
              <text:list-item text:style-override="id1-3-2-2-1-28-1">
                <text:number>-</text:number>
                <text:p text:style-name="al">uw naam en adres</text:p>
              </text:list-item>
              <text:list-item text:style-override="id1-3-2-2-1-28-2">
                <text:number>-</text:number>
                <text:p text:style-name="al">datum van het bezwaarschrift</text:p>
              </text:list-item>
              <text:list-item text:style-override="id1-3-2-2-1-28-3">
                <text:number>-</text:number>
                <text:p text:style-name="al">een omschrijving van het besluit waartegen u bezwaar heeft (indien mogelijk een kopie bijvoegen)</text:p>
              </text:list-item>
              <text:list-item text:style-override="id1-3-2-2-1-2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27444</text:span><text:line-break/><text:date style:data-style-name="dag" text:fixed="true" text:date-value="2015-08-27"/><text:line-break/><text:date style:data-style-name="jaar" text:fixed="true" text:date-value="2015-08-2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27444</text:span><text:date style:data-style-name="nicedate" text:fixed="true" text:date-value="2015-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27444</text:span><text:date style:data-style-name="nicedate" text:fixed="true" text:date-value="2015-08-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8-27</meta:user-defined>
    <meta:user-defined meta:name="OVERHEIDop.publicationIssue">27444</meta:user-defined>
    <meta:user-defined meta:name="OVERHEIDop.StcrtID/DC.identifier">stcrt-2015-27444</meta:user-defined>
    <meta:user-defined meta:name="DCTERMS.alternative">Gemeente Heerenveen - Gesloten verklaring i.v.m. organiseren van Knypster Merke 2015 van 9 tot en met 13 oktober 2015 op de locatie Tramweg, Meyerweg en D. Veenweg in De Knipe - Tramweg, Meyerweg en D. Veenweg in De Knip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PostcodeHuisnummer/OVERHEIDop.postcodeHuisnummer">8456GJ 120</meta:user-defined>
    <meta:user-defined meta:name="OVERHEIDop.woonplaats">De Knipe</meta:user-defined>
    <meta:user-defined meta:name="OVERHEIDop.straatnaam">Meyerweg</meta:user-defined>
    <meta:user-defined meta:name="OVERHEID.PostcodeHuisnummer/OVERHEIDop.postcodeHuisnummer">8456HE 185</meta:user-defined>
    <meta:user-defined meta:name="OVERHEIDop.woonplaats">De Knipe</meta:user-defined>
    <meta:user-defined meta:name="OVERHEIDop.straatnaam">Meyerweg</meta:user-defined>
    <meta:user-defined meta:name="OVERHEID.PostcodeHuisnummer/OVERHEIDop.postcodeHuisnummer">8456HH 9b</meta:user-defined>
    <meta:user-defined meta:name="OVERHEIDop.woonplaats">De Knipe</meta:user-defined>
    <meta:user-defined meta:name="OVERHEIDop.straatnaam">Ds. Veen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10-09</meta:user-defined>
    <meta:user-defined meta:name="xs:date/OVERHEIDop.einddatum">2015-10-13</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Geslotenverklaring i.v.m. Knypster Merke van de Tramweg, Meyerweg en D. Veenweg in De Knipe</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4310 553660</meta:user-defined>
    <meta:user-defined meta:name="OVERHEID.EPSG28992/DC.spatial">194624 553627</meta:user-defined>
    <meta:user-defined meta:name="OVERHEID.EPSG28992/DC.spatial">194825 553589</meta:user-defined>
    <meta:user-defined meta:name="OVERHEIDop.versieInformatie"/>
  </office:meta>
</office:document-meta>
</file>