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Enschede, verkeersbesluit instellen of opheffen gehandicaptenparkeerplaats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tussenkopvet">
            <text:span text:style-name="nadrukvet">Burgemeester en Wethouders van Enschede,</text:span>
          </text:p>
            <text:p text:style-name="considerans.al">Op grond van artikel 18, eerste lid, onderdeel d van de Wegenverkeerswet 1994 waarbij het College bevoegd is verklaard tot het nemen, wijzigen en intrekken van besluiten en maatregelen als bedoeld in artikel 15 van de WVW;</text:p>
            <text:p text:style-name="tussenkopvet">
            <text:span text:style-name="nadrukvet">Overwegingen ten aanzien van het besluit:</text:span>
          </text:p>
            <text:p text:style-name="tussenkopcur">
            <text:span text:style-name="nadrukcur">
              <text:span text:style-name="nadrukondlijn">Vereiste van besluit</text:span>
            </text:span>
            <text:span text:style-name="nadrukcur"/>
          </text:p>
            <text:p text:style-name="considerans.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tussenkopcur">
            <text:span text:style-name="nadrukcur">
              <text:span text:style-name="nadrukondlijn">Belangenafweging en motivering</text:span>
            </text:span>
          </text:p>
            <text:p text:style-name="considerans.al">Het zoveel mogelijk waarborgen van de vrijheid van verkeer voor de gehandicapte, (conform artikel 2 lid 1 WVW).</text:p>
            <text:p text:style-name="considerans_bottom"/>
          </text:section>
          <text:section text:name="afkondiging_id1-3-2-1-2" text:style-name="afkondiging">
            <text:p text:style-name="afkondiging_top"/>
            <text:p text:style-name="al">
            <text:span text:style-name="nadrukvet">
              <text:span text:style-name="nadrukvet">Besluiten:</text:span>
            </text:span>
          </text:p>
            <text:p text:style-name="al">Door   plaatsing van bord model E6 van de bijlage I van het Regle­ment   verkeersregels en verkeers­tekens 1990:</text:p>
            <text:p text:style-name="al"/>
            <text:p text:style-name="al">Het instellen van een gehandicaptenparkeerplaats op kenteken aan:</text:p>
            <text:p text:style-name="al">1.</text:p>
            <text:p text:style-name="al">J.H.W. Robersstraat in de nabijheid van huisnummer 19.</text:p>
            <text:p text:style-name="al">2.</text:p>
            <text:p text:style-name="al">Hogelandsingel  in de nabijheid   van huisnummer 72.</text:p>
            <text:p text:style-name="al">3.</text:p>
            <text:p text:style-name="al">Etudestraat in de nabijheid van huisnummer 46.</text:p>
            <text:p text:style-name="al">4.</text:p>
            <text:p text:style-name="al">Kevelhamhoek in de nabijheid van huisnummer 227.</text:p>
            <text:p text:style-name="al">5.</text:p>
            <text:p text:style-name="al">Kneedweg in de nabijheid van huisnummer 69B.</text:p>
            <text:p text:style-name="al">6.</text:p>
            <text:p text:style-name="al">Vespuccistraat in de nabijheid van huisnummer 35.</text:p>
            <text:p text:style-name="al">7.</text:p>
            <text:p text:style-name="al">Cornelis Houtmanstraat in de nabijheid van huisnummer 24.</text:p>
            <text:p text:style-name="al"/>
            <text:p text:style-name="al">Door   verwijdering van bord model E6 van de bijlage I van het Regle­ment   verkeersregels en verkeers­tekens 1990: </text:p>
            <text:p text:style-name="al"/>
            <text:p text:style-name="al">Het opheffen van een gehandicaptenparkeerplaats op kenteken aan:</text:p>
            <text:p text:style-name="al">1.</text:p>
            <text:p text:style-name="al">Jacob van Ruysdaelstraat in de nabijheid van huisnummer 19.</text:p>
            <text:p text:style-name="al">2.</text:p>
            <text:p text:style-name="al">Het Leunenberg in de nabijheid van huisnummer 214.</text:p>
            <text:p text:style-name="al">3.</text:p>
            <text:p text:style-name="al">Pieter Nuysstraat in de nabijheid van huisnummer 91.</text:p>
            <text:p text:style-name="al">4.</text:p>
            <text:p text:style-name="al">Joke Smitlanden in de nabijheid van huisnummer 48.</text:p>
            <text:p text:style-name="al">5.</text:p>
            <text:p text:style-name="al">Broekheurnerplein in de nabijheid van huisnummer 2.</text:p>
            <text:p text:style-name="al">6.</text:p>
            <text:p text:style-name="al">Broekheurnerplein in de nabijheid van huisnummer 316.</text:p>
            <text:p text:style-name="al">7.</text:p>
            <text:p text:style-name="al">Hengelosestraat in de nabijheid van huisnummer 55-77.</text:p>
            <text:p text:style-name="al">8.</text:p>
            <text:p text:style-name="al">Schaperstraat in de nabijheid van huisnummer 5.</text:p>
            <text:p text:style-name="al">9.</text:p>
            <text:p text:style-name="al">Maaierstraat in de nabijheid van huisnummer 15.</text:p>
            <text:p text:style-name="al">10.</text:p>
            <text:p text:style-name="al">B.W. ter Kuilestraat in de nabijheid van huisnummer 149.</text:p>
            <text:p text:style-name="al">11.</text:p>
            <text:p text:style-name="al">Lage Bothofstraat in de nabijheid van huisnummer 255.</text:p>
            <text:p text:style-name="al">12.</text:p>
            <text:p text:style-name="al">Bontweverij in de nabijheid van huisnummer 86.</text:p>
            <text:p text:style-name="al">13.</text:p>
            <text:p text:style-name="al">Venusstraat in de nabijheid van huisnummer 21.</text:p>
            <text:p text:style-name="al">14.</text:p>
            <text:p text:style-name="al">Halmaherastraat in de nabijheid van huisnummer 25.</text:p>
            <text:p text:style-name="al">15.</text:p>
            <text:p text:style-name="al">16.     </text:p>
            <text:p text:style-name="al">Boddekampsingel in de nabijheid van huisnummer 110.</text:p>
            <text:p text:style-name="al">Willinklanden in de nabijheid van huisnummer 2.</text:p>
            <text:p text:style-name="al"/>
            <text:p text:style-name="al"/>
            <text:p text:style-name="al"/>
            <text:p text:style-name="al">De politie gaat akkoord met bovenstaande besluiten.</text:p>
            <text:p text:style-name="al"/>
            <text:p text:style-name="al">Als u het niet eens bent met één van deze besluiten, dan kunt u <text:span text:style-name="nadrukvet">binnen zes weken </text:span>een bezwaarschrift indienen. Dit kan <text:span text:style-name="nadrukvet">tot en met dinsdag 29 september 2015</text:span>.</text:p>
            <text:p text:style-name="al"/>
            <text:p text:style-name="al"/>
            <text:p text:style-name="al"/>
            <text:p text:style-name="al">Stuurt u uw bezwaarschrift aan:</text:p>
            <text:p text:style-name="al">  Gemeente Enschede  Commissie Bezwaarschriften  Postbus 20  7500 AA  ENSCHEDE</text:p>
            <text:p text:style-name="al"/>
            <text:p text:style-name="al">In het bezwaarschrift vermeldt u:</text:p>
            <text:p text:style-name="al">-    de datum van uw bezwaarschrift</text:p>
            <text:p text:style-name="al">-    de datum van vermelding in de digitale Staatscourant</text:p>
            <text:p text:style-name="al">-    uw naam en adres </text:p>
            <text:p text:style-name="al">-    tegen welk besluit u bezwaar maakt </text:p>
            <text:p text:style-name="al">-    wat uw bezwaren tegen dat besluit zijn. </text:p>
            <text:p text:style-name="al">Daarna ondertekent u het bezwaarschrift.</text:p>
            <text:p text:style-name="al"/>
            <text:p text:style-name="al">Heeft u vragen over een bezwaar, dan kunt u bellen met Team Rechtsbescherming en Mediation,  telefoonnummer (053) 481 81 31.</text:p>
            <text:p text:style-name="al"/>
            <text:p text:style-name="al">Aldus vastgesteld op woensdag 19 augustus 2015.</text:p>
            <text:p text:style-name="al"/>
            <text:p text:style-name="al">Namens Burgemeester en Wethouders van Enschede,</text:p>
            <text:p text:style-name="al"/>
            <text:p text:style-name="al"/>
            <text:p text:style-name="al"/>
            <text:p text:style-name="al"/>
            <text:p text:style-name="al"/>
            <text:p text:style-name="al">A. Heskamp</text:p>
            <text:p text:style-name="al">Teamleider</text:p>
            <text:p text:style-name="al"/>
            <text:p text:style-name="al">
            <text:span text:style-name="nadrukvet"/>
          </text:p>
          </text:section>
        </text:section>
        <text:section text:name="regeling-tekst_id1-3-2-2" text:style-name="regeling-tekst">
          <text:section text:name="tekst_id1-3-2-2-1" text:style-name="tekst">
            <text:p text:style-name="last-al"/>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25286</text:span><text:line-break/><text:date style:data-style-name="dag" text:fixed="true" text:date-value="2015-08-19"/><text:line-break/><text:date style:data-style-name="jaar" text:fixed="true" text:date-value="2015-08-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5286</text:span><text:date style:data-style-name="nicedate" text:fixed="true" text:date-value="2015-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25286</text:span><text:date style:data-style-name="nicedate" text:fixed="true" text:date-value="2015-08-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Enschede, verkeersbesluit instellen of opheffen gehandicaptenparkeerplaatsen</meta:user-defined>
    <meta:user-defined meta:name="OVERHEIDop.doctype">Officiële Publicaties, versie 1.1</meta:user-defined>
    <meta:user-defined meta:name="DCTERMS.W3CDTF/OVERHEIDop.jaargang">2015</meta:user-defined>
    <meta:user-defined meta:name="DCTERMS.W3CDTF/DCTERMS.available">2015-08-19</meta:user-defined>
    <meta:user-defined meta:name="OVERHEIDop.publicationIssue">25286</meta:user-defined>
    <meta:user-defined meta:name="OVERHEIDop.StcrtID/DC.identifier">stcrt-2015-25286</meta:user-defined>
    <meta:user-defined meta:name="DCTERMS.alternative">Gemeente Enschede - Instellen of opheffen gehandicaptenparkeerplaatsen - J.H.W. Robersstraat 19</meta:user-defined>
    <meta:user-defined meta:name="OVERHEID.Organisatietype/OVERHEID.organisationType">gemeente</meta:user-defined>
    <meta:user-defined meta:name="OVERHEID.Gemeente/OVERHEID.authority">Enschede</meta:user-defined>
    <meta:user-defined meta:name="OVERHEID.Gemeente/DC.creator">Enschede</meta:user-defined>
    <meta:user-defined meta:name="OVERHEID.TaxonomieBeleidsagenda/OVERHEID.category">Verkeer | Weg</meta:user-defined>
    <meta:user-defined meta:name="OVERHEID.PostcodeHuisnummer/OVERHEIDop.postcodeHuisnummer">7545HH 13</meta:user-defined>
    <meta:user-defined meta:name="OVERHEIDop.woonplaats">Enschede</meta:user-defined>
    <meta:user-defined meta:name="OVERHEIDop.straatnaam">J.H.W. Robersstraat</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56134 470389</meta:user-defined>
    <meta:user-defined meta:name="OVERHEIDop.versieInformatie"/>
  </office:meta>
</office:document-meta>
</file>