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Tweede Van Swindenstraat Amsterdam: Laad- en loshaven/parkeerhav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7.6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
            <text:span text:style-name="nadrukvet">Verkeersbesluit </text:span>
          </text:p>
            <text:p text:style-name="context.al"/>
            <text:p text:style-name="context.al">Datum: 3 augustus 2015</text:p>
            <text:p text:style-name="context.al">Onderwerp: <text:span text:style-name="nadrukvet">TWEEDE VAN SWINDENSTRAAT: Laad en los parkeerhaven</text:span></text:p>
            <text:p text:style-name="context.al">Zaaknummer: Z-15-16020</text:p>
            <text:p text:style-name="context.al"/>
            <text:p text:style-name="context.al">Het dagelijks bestuur van de bestuurscommissie Oost, daartoe gemandateerd door het algemeen bestuur,</text:p>
            <text:p text:style-name="context.al"/>
            <text:p text:style-name="context.al">gelet op:</text:p>
            <text:p text:style-name="context.al">- de bepalingen van de Wegenverkeerswet 1994 (Wvw 1994), in het bijzonder artikel 2, lid 1, artikel 15, artikel 18, lid 1 d. en artikel 20;</text:p>
            <text:p text:style-name="context.al">- het Reglement verkeersregels en verkeerstekens 1990;</text:p>
            <text:p text:style-name="context.al">- het Besluit administratieve bepalingen inzake het wegverkeer;</text:p>
            <text:p text:style-name="context.al">- de Verordening op de bestuurscommissies 2013;</text:p>
            <text:p text:style-name="context.al">- het Mandaatbesluit algemeen bestuur aan dagelijks bestuur stadsdeel Oost van 19 maart 2014;</text:p>
            <text:p text:style-name="context.al">- het Mandaatbesluit dagelijks bestuur en voorzitter Stadsdeel Oost van 20 januari 2015;</text:p>
            <text:p text:style-name="context_bottom"/>
          </text:section>
          <text:section text:name="considerans_id1-3-2-1-2" text:style-name="considerans">
            <text:p text:style-name="tussenkopcur">overwegende dat:</text:p>
            <text:p text:style-name="considerans.al">- de exploitant van een nieuw gevestigde Lidl supermarkt in de Eerste Van Swindenstraat nr 50 een verzoek bij de gemeente heeft ingediend tot het nemen van maatregelen waarmee de laad- en losactiviteiten ter plaatse van de Tweede Van Swindenstraat ter hoogte van nummer 31 kunnen plaatsvinden zonder dat dit tot hinder leidt;</text:p>
            <text:p text:style-name="considerans.al">- ten behoeve van dit bedrijf vracht/bestelauto’s komen laden en lossen;</text:p>
            <text:p text:style-name="considerans.al">- het laden en lossen vanaf de rijstrook onwenselijke en gevaarlijke situaties kan opleveren;</text:p>
            <text:p text:style-name="considerans.al">- het derhalve wenselijk is om een laad- en losplaats in te stellen zodat het laden en lossen veiliger verloopt;</text:p>
            <text:p text:style-name="considerans.al">- de bevoorrading van de supermarkt aan de voorzijde (Eerste Van Swindenstraat) ongewenst is vanwege het hoge aantal laad- en losbewegingen dat momenteel al in de Eerste Van Swindenstraat wordt uitgevoerd ten behoeve van andere winkeliers;</text:p>
            <text:p text:style-name="considerans.al">- meer laad- en losbewegingen in de Eerste Van Swindenstraat zullen leiden tot meer stremmingen en mogelijk verkeersonveilige situaties;</text:p>
            <text:p text:style-name="considerans.al">- bovendien zouden in de Eerste Van Swindenstraat voor een laad- en loshaven diverse schuine parkeervakken opgeheven moeten worden, hetgeen zowel lastig uitvoerbaar is als ongewenst vanwege de hoge parkeerdruk;</text:p>
            <text:p text:style-name="considerans.al">- de bevoorrading van de supermarkt derhalve aan de achterzijde, te weten de Tweede Van Swinden­straat, zal plaatsvinden;</text:p>
            <text:p text:style-name="considerans.al">- de routering van het bevoorradend verkeer verloopt vanaf de Linnaeusstraat via de Reinwardtstraat, Tweede Van Swindendwarsstraat, Pieter Nieuwlandstraat en Johanna Westerdijkstraat;</text:p>
            <text:p text:style-name="considerans.al">- deze routering weliswaar via een verblijfsgebied loopt, maar omdat het gaat om hooguit enkele voertuigen per dag met beperkte afmetingen geen verkeersveiligheidsproblemen worden verwacht;</text:p>
            <text:p text:style-name="considerans.al">- de laad- en losplaats voldoende breedte heeft, zodat een bevoorradend voertuig buiten de rijbaan kan laden en lossen;</text:p>
            <text:p text:style-name="considerans.al">- door de laad- en losplaats weliswaar een stuk voetpad wordt opgeheven maar dat er ruim voldoende passeerbeweging voor voetgangers (inclusief personen met een kinderwagen, rolstoel, scootmobiel of rollator) overblijft;</text:p>
            <text:p text:style-name="considerans.al">- door deze laad- en losplaats extra parkeerruimte wordt gecreëerd, omdat daarop buiten de venstertijden kan worden geparkeerd;</text:p>
            <text:p text:style-name="considerans.al">- de laad- en losplaats wordt aangelegd met een venstertijd van maandag tot zondag van 07.00 uur tot 18.00 uur</text:p>
            <text:p text:style-name="considerans.al">- deze maatregel op basis van artikel 2 van de Wvw 1994 strekt tot het verzekeren van de veiligheid op de weg en het waarborgen van de bruikbaarheid van de weg; </text:p>
            <text:p text:style-name="considerans.al"/>
            <text:p text:style-name="considerans.al">voorts overwegende dat:</text:p>
            <text:p text:style-name="considerans.al">- het ontwerp van dit besluit gedurende zes weken ter inzage heeft gelegen in het stadsdeelhuis van het stadsdeel Oost;</text:p>
            <text:p text:style-name="considerans.al">- het ontwerp van dit besluit en het ter inzage leggen daarvan, alsmede de mogelijkheid om zienswijzen in te dienen, zijn bekendgemaakt in de Staatscourant van 27 mei 2015 (nr. 14502);</text:p>
            <text:p text:style-name="considerans.al">- gedurende de periode dat het ontwerp van dit besluit ter inzage heeft gelegen, geen zienswijzen zijn ontvangen; </text:p>
            <text:p text:style-name="considerans.al"/>
            <text:p text:style-name="considerans.al">voorts overwegende dat:</text:p>
            <text:p text:style-name="considerans.al">- het nemen van onderstaand verkeersbesluit in verband met het algemeen verkeersbelang wenselijk en noodzakelijk wordt geacht;</text:p>
            <text:p text:style-name="considerans.al">- het in artikel 24 van het Besluit administratieve bepalingen inzake het wegverkeer bedoelde overleg met de vertegenwoordiger van de korpschef van het politiekorps Amsterdam-Amstelland heeft plaatsgevonden, waarbij deze heeft verklaard verkeerstechnisch geen bezwaar te hebben tegen het nemen van dit besluit;</text:p>
            <text:p text:style-name="considerans.al">- het desbetreffende weggedeelte gelegen is binnen de grenzen van en onder beheer is bij de gemeente Amsterdam en dat het dagelijks bestuur van de bestuurscommissie Oost bevoegd is hiervoor een verkeersbesluit te nemen;</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
            <text:span text:style-name="nadrukvet">Het instellen van een gelegenheid voor het onmiddellijk laden en lossen van goederen ter grootte van 3 parkeerplaatsen ten behoeve van de Lidl supermarkt op de Tweede Van Swindenstraat ter hoogte van nummer 31 </text:span>
          </text:p>
            <text:p text:style-name="common-al">door het plaatsen van verkeersborden conform model E7 van Bijlage I van het Reglement verkeersregels en verkeerstekens 1990 met een onderbord met de tekst ma-zo 7- 18 uur. </text:p>
            <text:p text:style-name="last-al"/>
            <text:p text:style-name="tekst_bottom"/>
          </text:section>
        </text:section>
        <text:section text:name="regeling-sluiting_id1-3-2-3" text:style-name="regeling-sluiting">
          <text:section text:name="ondertekening_id1-3-2-3-1">
            <text:p><text:span text:style-name="deze">Amsterdam, 3 augustus 2015 </text:span></text:p>
            <text:p><text:span text:style-name="deze"/></text:p>
            <text:p><text:span text:style-name="deze">Het dagelijks bestuur van de bestuurscommissie stadsdeel Oost,</text:span></text:p>
            <text:p><text:span text:style-name="deze">namens deze,</text:span></text:p>
            <text:p><text:span text:style-name="deze">w.g. Marcel van Houten,</text:span></text:p>
            <text:p><text:span text:style-name="deze">teammanager van de afdeling Beheer Openbare Ruimte Heel.</text:span></text:p>
            <text:p><text:span text:style-name="deze"/></text:p>
          </text:section>
        </text:section>
        <text:section text:name="bezwaarschrift_id1-3-2-4" text:style-name="bezwaarschrift">
          <text:p text:style-name="bezwaarschrift_top"/>
          <text:p text:style-name="tussenkopvetcur">
          <text:span text:style-name="nadrukvet">
            <text:span text:style-name="nadrukondlijn">Beroepsclausule.</text:span>
          </text:span>
        </text:p>
          <text:p text:style-name="tussenkopcur">De belanghebbende bij dit besluit kan, op grond van artikel 7:1 eerste lid onder d. van de Algemene wet bestuursrecht, binnen zes weken na de dag van publicatie in de Staatscourant, daartegen schriftelijk en gemotiveerd beroep instellen bij de Rechtbank Amsterdam, sector Bestuursrecht Algemeen, Postbus 75850, 1070 AW Amsterdam. </text:p>
          <text:p text:style-name="tussenkopcur">Geen beroep kan worden ingesteld door een belanghebbende aan wie redelijkerwijs kan worden verweten dat hij geen zienswijze als bedoeld in artikel 3:15 naar voren heeft gebracht (artikel 6:13 van de Algemene wet bestuursrecht).</text:p>
          <text:p text:style-name="tussenkopcur">Het indienen van een beroepschrift schort de werking van dit besluit niet op.</text:p>
          <text:p text:style-name="tussenkopcur">Als onverwijlde spoed dat vereist, kan gelijktijdig met het indienen van een beroepschrift om een voorlopige voorziening worden verzocht bij de Voorzieningenrechter van de Rechtbank, sector Bestuursrecht, Postbus 75850, 1070 AW Amsterdam.</text:p>
          <text:p text:style-name="tussenkopcur">U kunt ook digitaal beroep instellen bij genoemde rechtbank via http://loket.rechtspraak.nl/bestuursrecht. Daarvoor moet u wel beschikken over een elektronische handtekening (DigiD). Kijk op de genoemde site voor de precieze voorwaarden.</text:p>
          <text:p text:style-name="tussenkopcur"/>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
                      Nr. 24264</text:span><text:line-break/><text:date style:data-style-name="dag" text:fixed="true" text:date-value="2015-08-06"/><text:line-break/><text:date style:data-style-name="jaar" text:fixed="true" text:date-value="2015-08-06"/><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24264</text:span><text:date style:data-style-name="nicedate" text:fixed="true" text:date-value="2015-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24264</text:span><text:date style:data-style-name="nicedate" text:fixed="true" text:date-value="2015-08-0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Tweede Van Swindenstraat Amsterdam: Laad- en loshaven/parkeerhaven</meta:user-defined>
    <meta:user-defined meta:name="OVERHEIDop.doctype">Officiële Publicaties, versie 1.1</meta:user-defined>
    <meta:user-defined meta:name="DCTERMS.W3CDTF/OVERHEIDop.jaargang">2015</meta:user-defined>
    <meta:user-defined meta:name="DCTERMS.W3CDTF/DCTERMS.available">2015-08-06</meta:user-defined>
    <meta:user-defined meta:name="OVERHEIDop.publicationIssue">24264</meta:user-defined>
    <meta:user-defined meta:name="OVERHEIDop.StcrtID/DC.identifier">stcrt-2015-24264</meta:user-defined>
    <meta:user-defined meta:name="DCTERMS.alternative">Deelgemeente Amsterdam - Oost - Laad- en loshaven (7.00 - 18.00 uur)/parkeerhaven Tweede Van Swindenstraat ter hoogte van nr. 31. - Tweede Van Swindenstraat Amsterdam (t.h.v. nr. 31)</meta:user-defined>
    <meta:user-defined meta:name="OVERHEID.Organisatietype/OVERHEID.organisationType">deelgemeente</meta:user-defined>
    <meta:user-defined meta:name="OVERHEID.Deelgemeente/OVERHEID.authority">Amsterdam - Oost</meta:user-defined>
    <meta:user-defined meta:name="OVERHEID.Deelgemeente/DC.creator">Amsterdam - Oost</meta:user-defined>
    <meta:user-defined meta:name="OVERHEID.TaxonomieBeleidsagenda/OVERHEID.category">Verkeer | Weg</meta:user-defined>
    <meta:user-defined meta:name="OVERHEID.PostcodeHuisnummer/OVERHEIDop.postcodeHuisnummer">1093VH 35</meta:user-defined>
    <meta:user-defined meta:name="OVERHEIDop.woonplaats">Amsterdam</meta:user-defined>
    <meta:user-defined meta:name="OVERHEIDop.straatnaam">Tweede van Swindenstraat</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Z-15-16020</meta:user-defined>
    <meta:user-defined meta:name="DCTERMS.abstract">Verkeersbesluit tot de aanleg en aanwijzing van een laad- en loshaven (7.00 - 18.00 uur) c.q. parkeerhaven in de Tweede Van Swindenstraat (ter hoogte van nr. 31) te Amsterdam.</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exb-2015-21081</meta:user-defined>
    <meta:user-defined meta:name="OVERHEID.EPSG28992/DC.spatial">123636 486103</meta:user-defined>
    <meta:user-defined meta:name="OVERHEIDop.versieInformatie"/>
  </office:meta>
</office:document-meta>
</file>