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in verba</text:span><text:span text:style-name="nadrukvet">nd met het organiseren van de </text:span><text:span text:style-name="nadrukvet">Grouster</text:span><text:span text:style-name="nadrukvet"> zeilmarathon op 10 oktober </text:span><text:span text:style-name="nadrukvet">2015 op de locatie </text:span><text:span text:style-name="nadrukvet">Smelle</text:span><text:span text:style-name="nadrukvet"/><text:span text:style-name="nadrukvet">Brege</text:span><text:span text:style-name="nadrukvet"> over de </text:span><text:span text:style-name="nadrukvet">Boarn</text:span><text:span text:style-name="nadrukvet"> te </text:span><text:span text:style-name="nadrukvet">Akkrum</text:span><text:span text:style-name="nadrukvet">.</text:span></text:p>
            <text:p text:style-name="common-al">
            <text:span text:style-name="nadrukvet">Burgemeester en wethouders van Heerenveen;</text:span>
          </text:p>
            <text:p text:style-name="common-al">overwegende, dat op 10 oktober 2015 op de locatie Smelle Brege over de Boarn te Akkrum  de Grouster zeilmarathon wordt georganiseerd;</text:p>
            <text:p text:style-name="common-al">dat het bovengenoemde evenement zal plaatsvinden op/nabij de hieronder genoemde wegen;</text:p>
            <text:p text:style-name="common-al">dat het noodzakelijk is de betreffende wegen hiervoor af te sluiten voor verkeer;</text:p>
            <text:p text:style-name="common-al">dat bedoelde wegen gelegen zijn binnen de gemeente Heerenveen en bij de gemeente Heerenveen in beheer is;</text:p>
            <text:p text:style-name="common-al">dat overleg met de politie heeft plaatsgevonden;</text:p>
            <text:p text:style-name="common-al">dat het college bevoegd is tot het nemen van besluiten als bedoeld in artikel 18, eerste lid onder d, van de Wegenverkeerswet;</text:p>
            <text:p text:style-name="common-al">
            <text:span text:style-name="nadrukvet">B E S L U I T E N :</text:span>
          </text:p>
            <text:p text:style-name="common-al">op 10 oktober 2015 van 15:00 tot 17:00 uur of zoveel eerder of later als terzake noodzakelijk wordt geacht, door plaatsing van borden conform model C1 van de bijlage 1 van het Reglement Verkeersregels en Verkeerstekens 1990 de volgende weg in beide richtingen gesloten te verklaren voor voertuigen, ruiters en geleiders van rij- of trekdieren of vee: Akkrum, Smelle Brege.</text:p>
            <text:p text:style-name="common-al">Heerenveen, 30 juni 2015</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2">
              <text:list-item text:style-override="id1-3-2-2-1-22-1">
                <text:number>-</text:number>
                <text:p text:style-name="al">uw naam en adres</text:p>
              </text:list-item>
              <text:list-item text:style-override="id1-3-2-2-1-22-2">
                <text:number>-</text:number>
                <text:p text:style-name="al">datum van het bezwaarschrift</text:p>
              </text:list-item>
              <text:list-item text:style-override="id1-3-2-2-1-22-3">
                <text:number>-</text:number>
                <text:p text:style-name="al">een omschrijving van het besluit waartegen u bezwaar heeft (indien mogelijk een kopie bijvoegen)</text:p>
              </text:list-item>
              <text:list-item text:style-override="id1-3-2-2-1-22-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8855</text:span><text:line-break/><text:date style:data-style-name="dag" text:fixed="true" text:date-value="2015-07-03"/><text:line-break/><text:date style:data-style-name="jaar" text:fixed="true" text:date-value="2015-07-03"/><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8855</text:span><text:date style:data-style-name="nicedate" text:fixed="true" text:date-value="2015-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8855</text:span><text:date style:data-style-name="nicedate" text:fixed="true" text:date-value="2015-07-0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7-03</meta:user-defined>
    <meta:user-defined meta:name="OVERHEIDop.publicationIssue">18855</meta:user-defined>
    <meta:user-defined meta:name="OVERHEIDop.StcrtID/DC.identifier">stcrt-2015-18855</meta:user-defined>
    <meta:user-defined meta:name="DCTERMS.alternative">Gemeente Heerenveen - Gesloten verklaring in verband met het organiseren van de Grouster zeilmarathon op 10 oktober 2015 op de locatie Smelle Brege over de Boarn te Akkrum. - Smelle Brege over de Boarn te Akkrum.</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91ER 4</meta:user-defined>
    <meta:user-defined meta:name="OVERHEIDop.woonplaats">Akkrum</meta:user-defined>
    <meta:user-defined meta:name="OVERHEIDop.straatnaam">Boarnswâl</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10-10</meta:user-defined>
    <meta:user-defined meta:name="xs:date/OVERHEIDop.einddatum">2015-10-10</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Gesloten verklaring in verband met het organiseren van de Grouster zeilmarathon op 10 oktober 2015 op de locatie Smelle Brege over de Boarn te Akkrum.</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4974 562682</meta:user-defined>
    <meta:user-defined meta:name="OVERHEIDop.versieInformatie"/>
  </office:meta>
</office:document-meta>
</file>