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1800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005</text:p>
          </table:table-cell>
        </table:table-row>
        <table:table-row table:style-name="staatscourant.koprow1">
          <table:covered-table-cell/>
          <table:covered-table-cell/>
          <table:table-cell office:value-type="string" table:style-name="staatscourant.publicatiedatumcel">
            <text:p>30 jun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0mm" svg:width="47mm" text:anchor-type="paragraph" style:rel-height="scale" style:rel-width="scale"><draw:image draw:filter-name="PNG - Portable Network Graphics" xlink:actuate="onLoad" xlink:href="Pictures/stcrt-2015-18005-001.png" xlink:show="embed" xlink:type="simple"/></draw:frame>Ongewijzigd vastgesteld wijzigingsplan ‘buitengebied Holten, Oude Stationsweg 10’, Rijssen-Holten</text:h>
      <text:p text:style-name="ifm_p_mt.11.1mm_ifm">Het college van burgemeester en wethouders geeft hierbij kennis van de vaststelling van het wijzigingsplan:</text:p>
      <text:p text:style-name="ifm_p_indent.-5mm_mleft.5mm_ifm">•<text:tab/>‘Buitengebied Holten, Oude Stationsweg 10’</text:p>
      <text:p text:style-name="ifm_p_mt.3.7mm_ifm">Dit vastgestelde wijzigingsplan wordt globaal begrensd door de Oude Stationsweg 10 in Holten. Dit plan maakt planologisch mogelijk dat het bestaande agrarische bouwvlak wordt vergroot tot 1,5 hectare. Het wijzigingsplan is ongewijzigd en conform ontwerp vastgesteld.</text:p>
      <text:p text:style-name="ifm_p_mt.3.7mm_ifm">Het wijzigingsplan kunt u inzien op http://ruimtelijkeplannen.nl/web-roo/?planidn=NL.IMRO.1742.WPB2015001-0401 en op onze website onder Publicaties / Bekendmakingen. De digitale bestanden van het plan zijn beschikbaar gesteld op http://ruimtelijkeplannen.rijssen-holten.org/plannen/NL.IMRO.1742.WPB2015001-/NL.IMRO.1742.WPB2015001-0401/</text:p>
      <text:h text:style-name="ifm_p_font.bold_mt.5.08mm_page.keep-with-next_ifm" text:outline-level="4">Meer informatie</text:h>
      <text:p text:style-name="ifm_p_mt.4.23mm_ifm">U kunt het wijzigingsplan vanaf woensdag 1 juli 2015 t/m woensdag 12 augustus 2015 inzien bij het loket van de afdeling Wonen en Ondernemen of digitaal via onze website onder <text:span text:style-name="ifm_span_font.italic_mt.4.23mm_ifm">Publicaties/Bekendmakingen</text:span>. Een belanghebbende die tijdig zijn zienswijze over het ontwerpwijzigingsplan kenbaar heeft gemaakt en een belanghebbende die aantoont dat hij redelijkerwijs niet in staat is geweest zijn zienswijze aan het college van burgemeester en wethouders kenbaar te maken, kan vanaf de donderdag na terinzagelegging gedurende de genoemde termijn beroep instellen bij de Afdeling Bestuursrechtspraak van de Raad van State, Postbus 20019, 2500 EA Den Haag. Het instellen van beroep schorst het besluit niet. Degene die beroep instelt kan daarnaast een verzoek om een voorlopige voorziening indienen bij de Voorzitter van de Afdeling Bestuursrechtspraak van de Raad van State, Postbus 20019, 2500 EA Den Haag. Een verzoek om voorlopige voorziening schorst het besluit totdat op dat verzoek is beslist. Meer informatie vindt u op onze website onder <text:span text:style-name="ifm_span_font.italic_mt.4.23mm_ifm">Digitaal loket/ Inwoner/Overheid en democratie/Bezwaar en beroep overheid</text:span>. Een geprinte versie is verkrijgbaar bij het loket Wonen en Ondernem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8005</text:span><text:tab/>30 jun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8005</text:span><text:tab/>30 jun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Ongewijzigd vastgesteld wijzigingsplan ‘buitengebied Holten, Oude Stationsweg 10’, Rijssen-Holten</dc:title>
    <meta:user-defined meta:name="OVERHEID.Gemeente/DC.creator">Rijssen-Holt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7451ME10</meta:user-defined>
    <meta:user-defined meta:name="OVERHEIDop.StcrtID/DCTERMS.isReplacedBy"/>
    <meta:user-defined meta:name="OVERHEIDop.StcrtID/DCTERMS.requires"/>
    <meta:user-defined meta:name="OVERHEIDop.pagina"/>
    <meta:user-defined meta:name="OVERHEIDop.StcrtID/DC.identifier">stcrt-2015-1800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8005</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gewijzigd vastgesteld wijzigingsplan ‘buitengebied Holten, Oude Stationsweg 10’, Rijssen-Holten</meta:user-defined>
    <meta:user-defined meta:name="DCTERMS.alternative">Ongewijzigd vastgesteld wijzigingsplan ‘buitengebied Holten, Oude Stationsweg 10’, Rijssen-Holten</meta:user-defined>
    <meta:user-defined meta:name="DCTERMS.W3CDTF/DCTERMS.available">2015-06-30</meta:user-defined>
    <meta:user-defined meta:name="OVERHEIDop.Ruimtelijkplan/OVERHEIDop.bekendmakingBetreffendePlan">NL.IMRO.1742.WPB2015001-0401</meta:user-defined>
  </office:meta>
</office:document-meta>
</file>