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ifm" style:family="paragraph" style:name="ifm_p_ifm" style:parent-style-name="Basis">
      <style:paragraph-properties/>
      <style:text-properties/>
    </style:style>
    <style:style style:class="text" style:display-name="ifm_span_font.bold_mt.7.4mm_ifm" style:family="text" style:name="ifm_span_font.bold_mt.7.4mm_ifm">
      <style:text-properties fo:font-weight="bold"/>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5988</text:p>
          </table:table-cell>
        </table:table-row>
        <table:table-row table:style-name="staatscourant.koprow1">
          <table:covered-table-cell/>
          <table:covered-table-cell/>
          <table:table-cell office:value-type="string" table:style-name="staatscourant.publicatiedatumcel">
            <text:p>10 juni</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noeming vereffenaar nalatenschappen Soeresh Sahai en Maitrie Calder</text:h>
      <text:p text:style-name="ifm_p_mt.7.4mm_ifm">In de nalatenschappen van de heer <text:span text:style-name="ifm_span_font.bold_mt.7.4mm_ifm">Soeresh Sahai</text:span>, geboren op 4 december 1969 te District Suriname en overleden op 29 september 2011 te Almere, en mevrouw <text:span text:style-name="ifm_span_font.bold_mt.7.4mm_ifm">Maitrie Calder</text:span>, geboren op 2 november 1972 te distrikt Nickerie en overleden te Amsterdam op 21 juni 2013, en de ontbonden gemeenschap van goederen waarin zij gehuwd waren, beiden met als laatste woonadres Simon Carmiggeltstraat 43 te 1321 GS Almere, heeft de rechtbank Midden-Nederland notaris mr. J. van der Weele, notaris te Lelystad, benoemd tot vereffenaar. Op grond van de wet dienen de beide nalatenschappen beneficiair te worden afgewikkeld.</text:p>
      <text:p text:style-name="ifm_p_ifm">Ieder die iets te vorderen heeft van de overledenen, of aan hen of een van hen iets schuldig is, wordt nu opgeroepen dit schriftelijk te melden aan de vereffenaar (adres: Meentweg 8 te 8224 BP Lelystad). De vorderingen moeten uiterlijk <text:span text:style-name="ifm_span_font.bold_ifm">15 september 2015</text:span> zijn ingediend. Het bestaan en de omvang van de vordering moet met bewijsmateriaal worden onderbouw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15988</text:span><text:tab/>10 juni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15988</text:span><text:tab/>10 juni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9-RC2</meta:generator>
    <dc:title>Benoeming vereffenaar nalatenschappen Soeresh Sahai en Maitrie Calder</dc:title>
    <meta:user-defined meta:name="OVERHEIDop.DienstAgentschapInstellingOfProject/DC.creator">overig</meta:user-defined>
    <meta:user-defined meta:name="OVERHEIDop.Staatscourant/DC.type">Gerechtelijke aankondigingen | Oproeping schuldeisers</meta:user-defined>
    <meta:user-defined meta:name="OVERHEIDop.versieInformatie"/>
    <meta:user-defined meta:name="OVERHEIDop.StcrtID/DCTERMS.isReplacedBy"/>
    <meta:user-defined meta:name="OVERHEIDop.StcrtID/DCTERMS.requires"/>
    <meta:user-defined meta:name="OVERHEIDop.pagina"/>
    <meta:user-defined meta:name="OVERHEIDop.StcrtID/DC.identifier">stcrt-2015-15988</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5988</meta:user-defined>
    <meta:user-defined meta:name="OVERHEIDop.publicationName">Staatscourant</meta:user-defined>
    <meta:user-defined meta:name="OVERHEID.Organisatietype/OVERHEID.organisationType">dienst en agentschap</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Recht | Burgerlijk recht</meta:user-defined>
    <meta:user-defined meta:name="DC.title">Benoeming vereffenaar nalatenschappen Soeresh Sahai en Maitrie Calder</meta:user-defined>
    <meta:user-defined meta:name="DCTERMS.W3CDTF/DCTERMS.available">2015-06-10</meta:user-defined>
  </office:meta>
</office:document-meta>
</file>