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TIJDELIJK GESLOTEN VERKLARING,P.W. JANSSENWEG (GEDEELTE TUSSEN DE BRAMENSTRAAT TOT AAN DE LEIDIJK TE JUBBEGA</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Burgemeester en wethouders van Heerenveen hebben tijdelijk gesloten verklaring  verleend in verband met het organiseren van de bromersprint op 7 juni 2015 vanaf 07.00 uur tot 20.00 uur op de locatie P.W. Janssenweg (gedeelte tussen de Bramenstraat tot aan de Leidijk te Jubbega (27-05-2015).</text:p>
            <text:p text:style-name="common-al">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6">
              <text:list-item text:style-override="id1-3-2-2-1-6-1">
                <text:number>-</text:number>
                <text:p text:style-name="al">uw naam en adres</text:p>
              </text:list-item>
              <text:list-item text:style-override="id1-3-2-2-1-6-2">
                <text:number>-</text:number>
                <text:p text:style-name="al">datum van het bezwaarschrift</text:p>
              </text:list-item>
              <text:list-item text:style-override="id1-3-2-2-1-6-3">
                <text:number>-</text:number>
                <text:p text:style-name="al">een omschrijving van het besluit waartegen u bezwaar heeft (indien mogelijk een kopie bijvoegen)</text:p>
              </text:list-item>
              <text:list-item text:style-override="id1-3-2-2-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5353</text:span><text:line-break/><text:date style:data-style-name="dag" text:fixed="true" text:date-value="2015-06-04"/><text:line-break/><text:date style:data-style-name="jaar" text:fixed="true" text:date-value="2015-06-04"/><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5353</text:span><text:date style:data-style-name="nicedate" text:fixed="true" text:date-value="2015-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5353</text:span><text:date style:data-style-name="nicedate" text:fixed="true" text:date-value="2015-06-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TIJDELIJK GESLOTEN VERKLARING,P.W. JANSSENWEG (GEDEELTE TUSSEN DE BRAMENSTRAAT TOT AAN DE LEIDIJK TE JUBBEGA</meta:user-defined>
    <meta:user-defined meta:name="OVERHEIDop.doctype">Officiële Publicaties, versie 1.1</meta:user-defined>
    <meta:user-defined meta:name="DCTERMS.W3CDTF/OVERHEIDop.jaargang">2015</meta:user-defined>
    <meta:user-defined meta:name="DCTERMS.W3CDTF/DCTERMS.available">2015-06-04</meta:user-defined>
    <meta:user-defined meta:name="OVERHEIDop.publicationIssue">15353</meta:user-defined>
    <meta:user-defined meta:name="OVERHEIDop.StcrtID/DC.identifier">stcrt-2015-15353</meta:user-defined>
    <meta:user-defined meta:name="DCTERMS.alternative">Gemeente Heerenveen - VERLENING TIJDELIJK GESLOTEN VERKLARING, P.W. JANSSENWEG (GEDEELTE TUSSEN DE BRAMENSTRAAT TOT AAN DE LEIDIJK TE JUBBEGA - P.W. JANSSENWEG (GEDEELTE TUSSEN DE BRAMENSTRAAT TOT AAN DE LEIDIJK TE JUBBEGA</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PostcodeHuisnummer/OVERHEIDop.postcodeHuisnummer">8411XS 55</meta:user-defined>
    <meta:user-defined meta:name="OVERHEIDop.woonplaats">Jubbega</meta:user-defined>
    <meta:user-defined meta:name="OVERHEIDop.straatnaam">P.w. Janssen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06-07</meta:user-defined>
    <meta:user-defined meta:name="xs:date/OVERHEIDop.einddatum">2015-06-07</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B2015-147</meta:user-defined>
    <meta:user-defined meta:name="DCTERMS.abstract">VERLENING TIJDELIJK GESLOTEN VERKLARING, P.W. JANSSENWEG (GEDEELTE TUSSEN DE BRAMENSTRAAT TOT AAN DE LEIDIJK TE JUBBEGA</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4773 556908</meta:user-defined>
    <meta:user-defined meta:name="OVERHEIDop.versieInformatie"/>
  </office:meta>
</office:document-meta>
</file>