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TIJDELIJK GESLOTEN VERKLARING,LINDELAAN TE ORANJEWOU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Heerenveen hebben tijdelijk gesloten verklaring  verleend in verband met het organiseren van het Oranjewoud Festival inclusief dag van het park en opera Spanga op 31 mei 2015 vanaf 09.00 uur tot 19.00 uur op de locatie Lindelaan te Oranjewoud (20-05-2015).</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6">
              <text:list-item text:style-override="id1-3-2-2-1-6-1">
                <text:number>-</text:number>
                <text:p text:style-name="al">uw naam en adres</text:p>
              </text:list-item>
              <text:list-item text:style-override="id1-3-2-2-1-6-2">
                <text:number>-</text:number>
                <text:p text:style-name="al">datum van het bezwaarschrift</text:p>
              </text:list-item>
              <text:list-item text:style-override="id1-3-2-2-1-6-3">
                <text:number>-</text:number>
                <text:p text:style-name="al">een omschrijving van het besluit waartegen u bezwaar heeft (indien mogelijk een kopie bijvoegen)</text:p>
              </text:list-item>
              <text:list-item text:style-override="id1-3-2-2-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4358</text:span><text:line-break/><text:date style:data-style-name="dag" text:fixed="true" text:date-value="2015-05-26"/><text:line-break/><text:date style:data-style-name="jaar" text:fixed="true" text:date-value="2015-05-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358</text:span><text:date style:data-style-name="nicedate" text:fixed="true" text:date-value="2015-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358</text:span><text:date style:data-style-name="nicedate" text:fixed="true" text:date-value="2015-05-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TIJDELIJK GESLOTEN VERKLARING,LINDELAAN TE ORANJEWOUD</meta:user-defined>
    <meta:user-defined meta:name="OVERHEIDop.doctype">Officiële Publicaties, versie 1.1</meta:user-defined>
    <meta:user-defined meta:name="DCTERMS.W3CDTF/OVERHEIDop.jaargang">2015</meta:user-defined>
    <meta:user-defined meta:name="DCTERMS.W3CDTF/DCTERMS.available">2015-05-26</meta:user-defined>
    <meta:user-defined meta:name="OVERHEIDop.publicationIssue">14358</meta:user-defined>
    <meta:user-defined meta:name="OVERHEIDop.StcrtID/DC.identifier">stcrt-2015-14358</meta:user-defined>
    <meta:user-defined meta:name="DCTERMS.alternative">Gemeente Heerenveen - VERLENING TIJDELIJK GESLOTEN VERKLARING, LINDELAAN TE ORANJEWOUD - LINDELAAN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53JD</meta:user-defined>
    <meta:user-defined meta:name="OVERHEIDop.woonplaats">Oranjewoud</meta:user-defined>
    <meta:user-defined meta:name="OVERHEIDop.straatnaam">Linde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5-31</meta:user-defined>
    <meta:user-defined meta:name="xs:date/OVERHEIDop.einddatum">2015-05-31</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referentienummer">AB2015-67</meta:user-defined>
    <meta:user-defined meta:name="DCTERMS.abstract">VERLENING TIJDELIJK GESLOTEN VERKLARING, LINDELAAN TE ORANJEWOUD</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089 551610</meta:user-defined>
    <meta:user-defined meta:name="OVERHEIDop.versieInformatie"/>
  </office:meta>
</office:document-meta>
</file>