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LENING TIJDELIJK GESLOTEN VERKLARING,DS VEENWEG TE DE KNIP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Burgemeester en wethouders van Heerenveen hebben tijdelijk gesloten verklaring  verleend in verband met het organiseren van de Survivalrun van 28 tot en met 31 mei 2015 op de locatie Ds. Veenweg, zuidzijde vanaf huisnummer 16 tot het Kruispunt Ds. Veenweg-Jan Jonkmanweg: opengestelde rijrichting van het westen naar het oosten en van het kruispunt Ds. Veenweg – Jan Jonkmanweg tot Ds. Veenweg, noordzijde vanaf huisnumer 16: opengestelde rijrichting van het oosten naar het westen (20-05-2015).</text:p>
            <text:p text:style-name="common-al">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6">
              <text:list-item text:style-override="id1-3-2-2-1-6-1">
                <text:number>-</text:number>
                <text:p text:style-name="al">uw naam en adres</text:p>
              </text:list-item>
              <text:list-item text:style-override="id1-3-2-2-1-6-2">
                <text:number>-</text:number>
                <text:p text:style-name="al">datum van het bezwaarschrift</text:p>
              </text:list-item>
              <text:list-item text:style-override="id1-3-2-2-1-6-3">
                <text:number>-</text:number>
                <text:p text:style-name="al">een omschrijving van het besluit waartegen u bezwaar heeft (indien mogelijk een kopie bijvoegen)</text:p>
              </text:list-item>
              <text:list-item text:style-override="id1-3-2-2-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4357</text:span><text:line-break/><text:date style:data-style-name="dag" text:fixed="true" text:date-value="2015-05-26"/><text:line-break/><text:date style:data-style-name="jaar" text:fixed="true" text:date-value="2015-05-26"/><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4357</text:span><text:date style:data-style-name="nicedate" text:fixed="true" text:date-value="2015-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4357</text:span><text:date style:data-style-name="nicedate" text:fixed="true" text:date-value="2015-05-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TIJDELIJK GESLOTEN VERKLARING,DS VEENWEG TE DE KNIPE</meta:user-defined>
    <meta:user-defined meta:name="OVERHEIDop.doctype">Officiële Publicaties, versie 1.1</meta:user-defined>
    <meta:user-defined meta:name="DCTERMS.W3CDTF/OVERHEIDop.jaargang">2015</meta:user-defined>
    <meta:user-defined meta:name="DCTERMS.W3CDTF/DCTERMS.available">2015-05-26</meta:user-defined>
    <meta:user-defined meta:name="OVERHEIDop.publicationIssue">14357</meta:user-defined>
    <meta:user-defined meta:name="OVERHEIDop.StcrtID/DC.identifier">stcrt-2015-14357</meta:user-defined>
    <meta:user-defined meta:name="DCTERMS.alternative">Gemeente Heerenveen - VERLENING TIJDELIJK GESLOTEN VERKLARING, DS VEENWEG TE DE KNIPE - DS VEENWEG TE DE KNIPE</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Bestuur | Gemeenten</meta:user-defined>
    <meta:user-defined meta:name="OVERHEID.PostcodeHuisnummer/OVERHEIDop.postcodeHuisnummer">8456HH 19</meta:user-defined>
    <meta:user-defined meta:name="OVERHEIDop.woonplaats">De Knipe</meta:user-defined>
    <meta:user-defined meta:name="OVERHEIDop.straatnaam">Ds. Veen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xs:date/OVERHEIDop.startdatum">2015-05-28</meta:user-defined>
    <meta:user-defined meta:name="xs:date/OVERHEIDop.einddatum">2015-05-31</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referentienummer">AB2015-127</meta:user-defined>
    <meta:user-defined meta:name="DCTERMS.abstract">VERLENING TIJDELIJK GESLOTEN VERKLARING, DS VEENWEG TE DE KNIPE</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4987 553559</meta:user-defined>
    <meta:user-defined meta:name="OVERHEIDop.versieInformatie"/>
  </office:meta>
</office:document-meta>
</file>