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33</text:span>
          </text:p>
            <text:p text:style-name="common-al">Onderwerp: Asfalteringswerkzaamheden Ds. Kingweg Heerenveen</text:p>
            <text:p text:style-name="common-al">
            <text:span text:style-name="nadrukvet">Burgemeester en wethouders van Heerenveen;</text:span>
          </text:p>
            <text:p text:style-name="common-al">overwegende, </text:p>
            <text:p text:style-name="common-al">dat het om onderhoudstechnische redenen noodzakelijk wordt geacht dat Ds. Kingweg opnieuw wordt geasfalteerd;</text:p>
            <text:p text:style-name="common-al">dat de asfaltlaag van Ds. Kingweg in slechte staat verkeerd en wordt vervangen door een nieuwe laag asfalt;</text:p>
            <text:p text:style-name="common-al">dat de bovengenoemde weg wordt gebruikt als belangrijke ontsluitingsweg van het de aanliggende wijken;</text:p>
            <text:p text:style-name="common-al">dat Ds. Kingweg wordt gebruikt door het openbaar vervoer; </text:p>
            <text:p text:style-name="common-al">dat de asfalteringswerkzaamheden zijn gepland in de periode van 6 juli t/m 14 augustus 2015;</text:p>
            <text:p text:style-name="common-al">dat Ds. Kingweg in deze periode tussen de Oude Veenscheiding en Rottumerweg wordt afgesloten voor alle verkeer;</text:p>
            <text:p text:style-name="common-al">dat het openbaar vervoer via een alternatieve route zal rijden;</text:p>
            <text:p text:style-name="common-al">dat het doorgaande verkeer gedurende deze periode wordt omgeleid via de Rottumerweg, Kattebos, Oude Veenscheiding vice versa;</text:p>
            <text:p text:style-name="common-al">dat de woonwijk De Greiden bereikbaar blijft via de Oude Veenscheiding en Kattebos;</text:p>
            <text:p text:style-name="common-al">dat de scholen en sportparken ten oosten van de Ds. Kingweg uitsluitend lopend of per fiets bereikbaar zijn via het fietspad aan de oostzijde van de Ds. Kingweg;</text:p>
            <text:p text:style-name="common-al">dat de bewoners en bedrijven door middel van een nieuwsbrief op de hoogte worden gesteld van de komende asfalteringswerkzaamheden en de daarmee gepaard gaande (mogelijke) overlast;</text:p>
            <text:p text:style-name="common-al">dat bedoelde weg is gelegen binnen de gemeente Heerenveen en bij de gemeente Heerenveen in beheer is;</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Ds. Kingweg tussen de Oude Veenscheiding en Rottumerweg (deels) gesloten te verklaren in beide richtingen voor voertuigen, ruiters en geleiders van rij- of trekdieren of vee.<text:span text:style-name="nadrukvet"/></text:p>
            <text:p text:style-name="common-al">De maatregelen gelden in de periode van 6 juli t/m 14 augustus 2015 of zoveel eerder of later als noodzakelijk wordt geacht. </text:p>
            <text:p text:style-name="common-al">Heerenveen, 7 april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3">
              <text:list-item text:style-override="id1-3-2-2-1-33-1">
                <text:number>-</text:number>
                <text:p text:style-name="al">uw naam en adres</text:p>
              </text:list-item>
              <text:list-item text:style-override="id1-3-2-2-1-33-2">
                <text:number>-</text:number>
                <text:p text:style-name="al">datum van het bezwaarschrift</text:p>
              </text:list-item>
              <text:list-item text:style-override="id1-3-2-2-1-33-3">
                <text:number>-</text:number>
                <text:p text:style-name="al">een omschrijving van het besluit waartegen u bezwaar heeft (indien mogelijk een kopie bijvoegen)</text:p>
              </text:list-item>
              <text:list-item text:style-override="id1-3-2-2-1-33-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0261</text:span><text:line-break/><text:date style:data-style-name="dag" text:fixed="true" text:date-value="2015-04-10"/><text:line-break/><text:date style:data-style-name="jaar" text:fixed="true" text:date-value="2015-04-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261</text:span><text:date style:data-style-name="nicedate" text:fixed="true" text:date-value="2015-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261</text:span><text:date style:data-style-name="nicedate" text:fixed="true" text:date-value="2015-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10</meta:user-defined>
    <meta:user-defined meta:name="OVERHEIDop.publicationIssue">10261</meta:user-defined>
    <meta:user-defined meta:name="OVERHEIDop.StcrtID/DC.identifier">stcrt-2015-10261</meta:user-defined>
    <meta:user-defined meta:name="DCTERMS.alternative">Gemeente Heerenveen - Asfalteringswerkzaamheden Ds. Kingweg Heerenveen - Ds. Kingwe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46KZ 8</meta:user-defined>
    <meta:user-defined meta:name="OVERHEIDop.woonplaats">Heerenveen</meta:user-defined>
    <meta:user-defined meta:name="OVERHEIDop.straatnaam">Ds. Kingweg</meta:user-defined>
    <meta:user-defined meta:name="OVERHEID.PostcodeHuisnummer/OVERHEIDop.postcodeHuisnummer">8446HG 28</meta:user-defined>
    <meta:user-defined meta:name="OVERHEIDop.woonplaats">Heerenveen</meta:user-defined>
    <meta:user-defined meta:name="OVERHEIDop.straatnaam">Gruttostraat</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7-06</meta:user-defined>
    <meta:user-defined meta:name="xs:date/OVERHEIDop.einddatum">2015-08-14</meta:user-defined>
    <meta:user-defined meta:name="OVERHEIDvb.Wegcategorie/OVERHEIDvb.wegcategorie">Stroomweg</meta:user-defined>
    <meta:user-defined meta:name="OVERHEIDvb.Weggebruiker/OVERHEIDvb.weggebruiker">bestuurders van een motorrijwiel, scooter, personenauto of bestelauto</meta:user-defined>
    <meta:user-defined meta:name="OVERHEIDvb.referentienummer">15.3002033</meta:user-defined>
    <meta:user-defined meta:name="DCTERMS.abstract">Asfalteringswerkzaamheden Ds. Kingweg Heerenve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285 551403</meta:user-defined>
    <meta:user-defined meta:name="OVERHEID.EPSG28992/DC.spatial">190894 551760</meta:user-defined>
    <meta:user-defined meta:name="OVERHEIDop.versieInformatie"/>
  </office:meta>
</office:document-meta>
</file>