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5.3002031</text:span>
          </text:p>
            <text:p text:style-name="common-al">Onderwerp: Tijdelijke wegafsluiting Koningin Julianaweg Oranjewoud</text:p>
            <text:p text:style-name="common-al">
            <text:span text:style-name="nadrukvet">Burgemeester en wethouders van Heerenveen;</text:span>
          </text:p>
            <text:p text:style-name="common-al">overwegende, </text:p>
            <text:p text:style-name="common-al">dat het om onderhoudstechnische redenen noodzakelijk wordt geacht dat Koningin Julianaweg tussen de Emmalaan en Tjaarda’slaan opnieuw worden geasfalteerd;</text:p>
            <text:p text:style-name="common-al">dat de asfaltlaag van de Koningin Julianaweg in slechte staat verkeerd en wordt vervangen door een nieuwe laag asfalt;</text:p>
            <text:p text:style-name="common-al">dat de bovengenoemde weg wordt gebruikt als één van de verbindingswegen van het parklandschap Oranjewoud;</text:p>
            <text:p text:style-name="common-al">dat de Koningin Julianaweg tussen de Emmalaan en Tjaarda’slaan wordt afgesloten voor doorgaand verkeer;</text:p>
            <text:p text:style-name="common-al">dat voor het bestemmingsverkeer de weg beperkt toegankelijk is; </text:p>
            <text:p text:style-name="common-al">dat de asfalteringswerkzaamheden zijn gepland in de periode tussen 25 april en 20 juli 2015;</text:p>
            <text:p text:style-name="common-al">dat de Koningin Julianaweg tussen de Emmalaan en Tjaarda’slaan in de genoemde periode op werkdagen is afgesloten voor alle verkeer tussen 0.600 en 19.00 uur;</text:p>
            <text:p text:style-name="common-al">dat dit binnen de (wettelijk) voorgeschreven periode van 6 weken ter inzage legging kan vallen;</text:p>
            <text:p text:style-name="common-al">dat de bewoners en bedrijven door middel van een nieuwsbrief op de hoogte worden gesteld van de komende onderhoudswerkzaamheden en de daarmee gepaard gaande (mogelijke) overlast;</text:p>
            <text:p text:style-name="common-al">dat bedoelde weg is gelegen binnen de gemeente Heerenveen en bij de gemeente Heerenveen in beheer is;</text:p>
            <text:p text:style-name="common-al">dat dit verkeersbesluit binnen de (wettelijk) voorgeschreven periode van 6 weken ter inzage legging kan vallen;</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Koningin Julianaweg tussen de Emmalaan en Tjaarda’slaan (deels) gesloten te verklaren in beide richtingen voor voertuigen, ruiters en geleiders van rij- of trekdieren of vee.<text:span text:style-name="nadrukvet"/></text:p>
            <text:p text:style-name="common-al">De maatregelen gelden in de periode in de periode tussen 25 april en 20 juli 2015 of zoveel eerder of later als noodzakelijk wordt geacht. </text:p>
            <text:p text:style-name="common-al">Heerenveen, 7 april 2015</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1">
              <text:list-item text:style-override="id1-3-2-2-1-31-1">
                <text:number>-</text:number>
                <text:p text:style-name="al">uw naam en adres</text:p>
              </text:list-item>
              <text:list-item text:style-override="id1-3-2-2-1-31-2">
                <text:number>-</text:number>
                <text:p text:style-name="al">datum van het bezwaarschrift</text:p>
              </text:list-item>
              <text:list-item text:style-override="id1-3-2-2-1-31-3">
                <text:number>-</text:number>
                <text:p text:style-name="al">een omschrijving van het besluit waartegen u bezwaar heeft (indien mogelijk een kopie bijvoegen)</text:p>
              </text:list-item>
              <text:list-item text:style-override="id1-3-2-2-1-31-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0168</text:span><text:line-break/><text:date style:data-style-name="dag" text:fixed="true" text:date-value="2015-04-10"/><text:line-break/><text:date style:data-style-name="jaar" text:fixed="true" text:date-value="2015-04-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0168</text:span><text:date style:data-style-name="nicedate" text:fixed="true" text:date-value="2015-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0168</text:span><text:date style:data-style-name="nicedate" text:fixed="true" text:date-value="2015-04-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4-10</meta:user-defined>
    <meta:user-defined meta:name="OVERHEIDop.publicationIssue">10168</meta:user-defined>
    <meta:user-defined meta:name="OVERHEIDop.StcrtID/DC.identifier">stcrt-2015-10168</meta:user-defined>
    <meta:user-defined meta:name="DCTERMS.alternative">Gemeente Heerenveen - Tijdelijke wegafsluiting Koningin Julianaweg Oranjewoud - Koningin Julianaweg Oranjewoud</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PostcodeHuisnummer/OVERHEIDop.postcodeHuisnummer">8453WH 94</meta:user-defined>
    <meta:user-defined meta:name="OVERHEIDop.woonplaats">Oranjewoud</meta:user-defined>
    <meta:user-defined meta:name="OVERHEIDop.straatnaam">Koningin Julianaweg</meta:user-defined>
    <meta:user-defined meta:name="OVERHEID.PostcodeHuisnummer/OVERHEIDop.postcodeHuisnummer">8453WH 96</meta:user-defined>
    <meta:user-defined meta:name="OVERHEIDop.woonplaats">Oranjewoud</meta:user-defined>
    <meta:user-defined meta:name="OVERHEIDop.straatnaam">Koningin Juliana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04-25</meta:user-defined>
    <meta:user-defined meta:name="xs:date/OVERHEIDop.einddatum">2015-07-20</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15.3002031</meta:user-defined>
    <meta:user-defined meta:name="DCTERMS.abstract">Tijdelijke wegafsluiting Koningin Julianaweg Oranjewoud</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3533 551101</meta:user-defined>
    <meta:user-defined meta:name="OVERHEID.EPSG28992/DC.spatial">193920 551065</meta:user-defined>
    <meta:user-defined meta:name="OVERHEIDop.versieInformatie"/>
  </office:meta>
</office:document-meta>
</file>