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7-1">
      <text:list-level-style-bullet text:bullet-char="-" text:level="1">
        <style:list-level-properties text:min-label-width="10mm"/>
      </text:list-level-style-bullet>
    </text:list-style>
    <text:list-style style:name="id1-3-2-2-1-37-2">
      <text:list-level-style-bullet text:bullet-char="-" text:level="1">
        <style:list-level-properties text:min-label-width="10mm"/>
      </text:list-level-style-bullet>
    </text:list-style>
    <text:list-style style:name="id1-3-2-2-1-37-3">
      <text:list-level-style-bullet text:bullet-char="-" text:level="1">
        <style:list-level-properties text:min-label-width="10mm"/>
      </text:list-level-style-bullet>
    </text:list-style>
    <text:list-style style:name="id1-3-2-2-1-37-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
            <text:span text:style-name="nadrukvet">Nr.: </text:span>
            <text:span text:style-name="nadrukvet">15.3002032</text:span>
          </text:p>
            <text:p text:style-name="common-al">Onderwerp: Asfalteringswerkzaamheden De Zanden Heerenveen</text:p>
            <text:p text:style-name="common-al">
            <text:span text:style-name="nadrukvet">Burgemeester en wethouders van Heerenveen;</text:span>
          </text:p>
            <text:p text:style-name="common-al">overwegende, </text:p>
            <text:p text:style-name="common-al">dat het om onderhoudstechnische redenen noodzakelijk wordt geacht dat de Zanden opnieuw wordt geasfalteerd;</text:p>
            <text:p text:style-name="common-al">dat de asfaltlaag van de Zanden in slechte staat verkeerd en wordt vervangen door een nieuwe laag asfalt;</text:p>
            <text:p text:style-name="common-al">dat de bovengenoemde weg wordt gebruikt als belangrijke ontsluitingsweg van het de aanliggende wijken;</text:p>
            <text:p text:style-name="common-al">dat De Zanden wordt gebruikt door het openbaar vervoer; </text:p>
            <text:p text:style-name="common-al">dat De Zanden gefaseerd moet worden afgesloten voor doorgaand verkeer;</text:p>
            <text:p text:style-name="common-al">dat de asfalteringswerkzaamheden zijn gepland in de periode tussen 25 april en 20 juli 2015;</text:p>
            <text:p text:style-name="common-al">dat het fietsverkeer gedurende de asfalteringswerkzaamheden ongehinderd kan plaatsvinden;</text:p>
            <text:p text:style-name="common-al">dat het openbaar vervoer via een alternatieve route zal rijden;</text:p>
            <text:p text:style-name="common-al">dat de asfalteringswerkzaamheden in de periode tussen 25 april en 20 juli 2015 in 3 fasen plaatsvindt;</text:p>
            <text:list text:style-name="id1-3-2-2-1-14">
              <text:list-item text:style-override="id1-3-2-2-1-14-1">
                <text:number>•</text:number>
                <text:p text:style-name="al">Fase 1: Asfaltering De Zanden gedeelte tussen de Rotstergaastweg tot de kruising Heidemeer;</text:p>
              </text:list-item>
              <text:list-item text:style-override="id1-3-2-2-1-14-2">
                <text:number>•</text:number>
                <text:p text:style-name="al">Fase 2: Asfaltering De Zanden gedeelte tussen Heidemeer t/m de rotonde Leeuwetand;</text:p>
              </text:list-item>
              <text:list-item text:style-override="id1-3-2-2-1-14-3">
                <text:number>•</text:number>
                <text:p text:style-name="al">Fase 3: Asfaltering De Zanden gedeelte tussen de Rottumerweg tot de rotonde Leeuwetand exclusief de rotonde Hoefblad;</text:p>
              </text:list-item>
            </text:list>
            <text:p text:style-name="common-al">dat het Heidemeer in fase 1 bereikbaar is vanaf de Rottumerweg/De Zanden noordzijde;</text:p>
            <text:p text:style-name="common-al">dat het Heidemeer in fase 2 bereikbaar is vanaf de Rottumerweg/De Zanden zuidzijde en De Heide vanaf de Rottumerweg/De Zanden noordzijde rotonde Hoefblad;</text:p>
            <text:p text:style-name="common-al">dat het Heidemeer en De Heide in fase 3 bereikbaar zijn vanaf de Rottumerweg/De Zanden zuidzijde en de brandweerkazerne, Blauwwit en hockeyvelden via De Zanden zuidezijde, Leeuwetand, Tormentil en Hoefblad.</text:p>
            <text:p text:style-name="common-al">dat de bewoners en bedrijven door middel van een nieuwsbrief op de hoogte worden gesteld van de komende asfalteringswerkzaamheden en de daarmee gepaard gaande (mogelijke) overlast;</text:p>
            <text:p text:style-name="common-al">dat dit binnen de (wettelijk) voorgeschreven periode van 6 weken ter inzage legging kan vallen;</text:p>
            <text:p text:style-name="common-al">dat bedoelde weg is gelegen binnen de gemeente Heerenveen en bij de gemeente Heerenveen in beheer is;</text:p>
            <text:p text:style-name="common-al">dat overleg met het openbaar vervoersbedrijf heeft plaatsgevonden;</text:p>
            <text:p text:style-name="common-al">dat overleg met brandweer, ambulance en OMRIN heeft plaatsgevonden;</text:p>
            <text:p text:style-name="common-al">dat overleg met de politie heeft plaatsgevonden;</text:p>
            <text:p text:style-name="common-al">gelet op het raadsbesluit van 16 december 2004, waarbij aan hun college machtiging is verleend tot het nemen van besluiten als bedoeld in artikel 18, eerste lid onder d, van de Wegenverkeerswet;</text:p>
            <text:p text:style-name="common-al">
            <text:span text:style-name="nadrukvet">B E S L U I T E N :</text:span>
          </text:p>
            <text:p text:style-name="common-al">Door plaatsing van de borden C1 volgens RVV 1990 de Zanden tussen de Rottumerweg  en Rotstergaastweg gefaseerd (deels) gesloten te verklaren in beide richtingen voor voertuigen, ruiters en geleiders van rij- of trekdieren of vee.<text:span text:style-name="nadrukvet"/></text:p>
            <text:p text:style-name="common-al">De maatregelen gelden in de periode in de periode tussen 25 april en 20 juli 2015 of zoveel eerder of later als noodzakelijk wordt geacht. </text:p>
            <text:p text:style-name="common-al">Heerenveen, 7 april 2015</text:p>
            <text:p text:style-name="common-al">burgemeester en wethouders van Heerenveen.</text:p>
            <text:p text:style-name="common-al">Namens dit college,</text:p>
            <text:p text:style-name="common-al">	, Afdelingshoofd IBOR,</text:p>
            <text:p text:style-name="common-al">	  R.H. Smit</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37">
              <text:list-item text:style-override="id1-3-2-2-1-37-1">
                <text:number>-</text:number>
                <text:p text:style-name="al">uw naam en adres</text:p>
              </text:list-item>
              <text:list-item text:style-override="id1-3-2-2-1-37-2">
                <text:number>-</text:number>
                <text:p text:style-name="al">datum van het bezwaarschrift</text:p>
              </text:list-item>
              <text:list-item text:style-override="id1-3-2-2-1-37-3">
                <text:number>-</text:number>
                <text:p text:style-name="al">een omschrijving van het besluit waartegen u bezwaar heeft (indien mogelijk een kopie bijvoegen)</text:p>
              </text:list-item>
              <text:list-item text:style-override="id1-3-2-2-1-37-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10160</text:span><text:line-break/><text:date style:data-style-name="dag" text:fixed="true" text:date-value="2015-04-09"/><text:line-break/><text:date style:data-style-name="jaar" text:fixed="true" text:date-value="2015-04-09"/><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60</text:span><text:date style:data-style-name="nicedate" text:fixed="true" text:date-value="2015-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10160</text:span><text:date style:data-style-name="nicedate" text:fixed="true" text:date-value="2015-04-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4-09</meta:user-defined>
    <meta:user-defined meta:name="OVERHEIDop.publicationIssue">10160</meta:user-defined>
    <meta:user-defined meta:name="OVERHEIDop.StcrtID/DC.identifier">stcrt-2015-10160</meta:user-defined>
    <meta:user-defined meta:name="DCTERMS.alternative">Gemeente Heerenveen - Asfalteringswerkzaamheden De Zanden Heerenveen - De Zanden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Bestuur | Gemeenten</meta:user-defined>
    <meta:user-defined meta:name="OVERHEID.PostcodeHuisnummer/OVERHEIDop.postcodeHuisnummer">8445RB 9</meta:user-defined>
    <meta:user-defined meta:name="OVERHEIDop.woonplaats">Heerenveen</meta:user-defined>
    <meta:user-defined meta:name="OVERHEIDop.straatnaam">Leeuwetan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xs:date/OVERHEIDop.startdatum">2015-04-25</meta:user-defined>
    <meta:user-defined meta:name="xs:date/OVERHEIDop.einddatum">2015-07-20</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vb.referentienummer">15.3002032</meta:user-defined>
    <meta:user-defined meta:name="DCTERMS.abstract">Asfalteringswerkzaamheden De Zanden Heerenveen</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1898 550503</meta:user-defined>
    <meta:user-defined meta:name="OVERHEIDop.versieInformatie"/>
  </office:meta>
</office:document-meta>
</file>