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5.3002034</text:span>
          </text:p>
            <text:p text:style-name="common-al">Onderwerp: Asfalteringswerkzaamheden De Haskeruitgang Heerenveen</text:p>
            <text:p text:style-name="common-al">
            <text:span text:style-name="nadrukvet">Burgemeester en wethouders van Heerenveen;</text:span>
          </text:p>
            <text:p text:style-name="common-al">overwegende, </text:p>
            <text:p text:style-name="common-al">dat het om onderhoudstechnische redenen noodzakelijk wordt geacht dat de Haskeruitgang opnieuw wordt geasfalteerd;</text:p>
            <text:p text:style-name="common-al">dat de asfaltlaag van de Haskeruitgang in slechte staat verkeerd en wordt vervangen door een nieuwe laag asfalt;</text:p>
            <text:p text:style-name="common-al">dat de bovengenoemde weg wordt gebruikt als belangrijke ontsluitingsweg van het de aanliggende wijken;</text:p>
            <text:p text:style-name="common-al">dat de Haskeruitgang gefaseerd wordt afgesloten voor doorgaand verkeer;</text:p>
            <text:p text:style-name="common-al">dat de asfalteringswerkzaamheden zijn gepland in de periode tussen 25 april en 20 juli 2015;</text:p>
            <text:p text:style-name="common-al">dat het fietsverkeer gedurende de asfalteringswerkzaamheden ongehinderd kan plaatsvinden;</text:p>
            <text:p text:style-name="common-al">dat de asfalteringswerkzaamheden in de periode tussen 25 april en 20 juli 2015 in 3 fasen zal plaatsvinden;</text:p>
            <text:list text:style-name="id1-3-2-2-1-12">
              <text:list-item text:style-override="id1-3-2-2-1-12-1">
                <text:number>•</text:number>
                <text:p text:style-name="al">Fase 1: Asfaltering Haskeruitgang gedeelte tussen de rotonde Oude Veenscheiding  tot de kruising Munt; </text:p>
              </text:list-item>
              <text:list-item text:style-override="id1-3-2-2-1-12-2">
                <text:number>•</text:number>
                <text:p text:style-name="al">Fase 2: Asfaltering Haskeruitgang gedeelte tussen kruising Munt t/m de rotonde Bolster;</text:p>
              </text:list-item>
              <text:list-item text:style-override="id1-3-2-2-1-12-3">
                <text:number>•</text:number>
                <text:p text:style-name="al">Fase 3: Asfaltering Haskeruitgang gedeelte tussen de rotonde Bolster tot de kruising Weinmakker;</text:p>
              </text:list-item>
            </text:list>
            <text:p text:style-name="common-al">dat De Greiden in fase 1 bereikbaar is via de Rottumerweg, Munt/Wederik via de Haskeruitgang noordzijde, Nijehaske via de Weinmakker/De Haskeruitgang en de Jutte/Beugel via Centrum en Parallelweg;</text:p>
            <text:p text:style-name="common-al">dat De Greiden in fase 2 bereikbaar is via de Oude Veenscheiding, Munt/Wederik via de Oude Veenscheiding/De Haskeruitgang zuidzijde, Nijehaske via de Jousterweg/Trekschuit en de Jutte/Beugel via Centrum en Parallelweg; </text:p>
            <text:p text:style-name="common-al">dat Nijehaske in fase 3 bereikbaar is via de Bolster, Jutte/Beugel via de rotonde Bolster, de benzinepomp via de Weinmakker met uitzondering van 1 dag in de periode tussen 1 mei en 20 juli 2015; </text:p>
            <text:p text:style-name="common-al">dat de bewoners en bedrijven door middel van een nieuwsbrief op de hoogte worden gesteld van de komende asfalteringswerkzaamheden en de daarmee gepaard gaande (mogelijke) overlast;</text:p>
            <text:p text:style-name="common-al">dat dit verkeersbesluit binnen de (wettelijk) voorgeschreven periode van 6 weken ter inzage legging kan vallen;</text:p>
            <text:p text:style-name="common-al">dat bedoelde weg is gelegen binnen de gemeente Heerenveen en bij de gemeente Heerenveen in beheer is;</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Haskeruitgang tussen de Oude Veenscheiding en Weinmakker  gefaseerd (deels) gesloten te verklaren in beide richtingen voor voertuigen, ruiters en geleiders van rij- of trekdieren of vee.<text:span text:style-name="nadrukvet"/></text:p>
            <text:p text:style-name="common-al">De maatregelen gelden in de periode in de periode tussen 25 april en 20 juli 2015 of zoveel eerder of later als noodzakelijk wordt geacht. </text:p>
            <text:p text:style-name="common-al">Heerenveen, 7 april 2015</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4">
              <text:list-item text:style-override="id1-3-2-2-1-34-1">
                <text:number>-</text:number>
                <text:p text:style-name="al">uw naam en adres</text:p>
              </text:list-item>
              <text:list-item text:style-override="id1-3-2-2-1-34-2">
                <text:number>-</text:number>
                <text:p text:style-name="al">datum van het bezwaarschrift</text:p>
              </text:list-item>
              <text:list-item text:style-override="id1-3-2-2-1-34-3">
                <text:number>-</text:number>
                <text:p text:style-name="al">een omschrijving van het besluit waartegen u bezwaar heeft (indien mogelijk een kopie bijvoegen)</text:p>
              </text:list-item>
              <text:list-item text:style-override="id1-3-2-2-1-34-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0159</text:span><text:line-break/><text:date style:data-style-name="dag" text:fixed="true" text:date-value="2015-04-09"/><text:line-break/><text:date style:data-style-name="jaar" text:fixed="true" text:date-value="2015-04-0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159</text:span><text:date style:data-style-name="nicedate" text:fixed="true" text:date-value="2015-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159</text:span><text:date style:data-style-name="nicedate" text:fixed="true" text:date-value="2015-04-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4-09</meta:user-defined>
    <meta:user-defined meta:name="OVERHEIDop.publicationIssue">10159</meta:user-defined>
    <meta:user-defined meta:name="OVERHEIDop.StcrtID/DC.identifier">stcrt-2015-10159</meta:user-defined>
    <meta:user-defined meta:name="DCTERMS.alternative">Gemeente Heerenveen - Asfalteringswerkzaamheden De Haskeruitgang Heerenveen - De Haskeruitgang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47CK 109</meta:user-defined>
    <meta:user-defined meta:name="OVERHEIDop.woonplaats">Heerenveen</meta:user-defined>
    <meta:user-defined meta:name="OVERHEIDop.straatnaam">Haskeruitgan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4-25</meta:user-defined>
    <meta:user-defined meta:name="xs:date/OVERHEIDop.einddatum">2015-07-2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15.3002034</meta:user-defined>
    <meta:user-defined meta:name="DCTERMS.abstract">Asfalteringswerkzaamheden De Haskeruitgang Heerenveen</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89938 553222</meta:user-defined>
    <meta:user-defined meta:name="OVERHEIDop.versieInformatie"/>
  </office:meta>
</office:document-meta>
</file>