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4-8731-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8731</text:p>
          </table:table-cell>
        </table:table-row>
        <table:table-row table:style-name="staatscourant.koprow1">
          <table:covered-table-cell/>
          <table:covered-table-cell/>
          <table:table-cell office:value-type="string" table:style-name="staatscourant.publicatiedatumcel">
            <text:p>25 maart</text:p>
          </table:table-cell>
        </table:table-row>
        <table:table-row>
          <table:covered-table-cell/>
          <table:covered-table-cell/>
          <table:table-cell office:value-type="string" table:style-name="staatscourant.publicatiedatumcel">
            <text:p>201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25mm" svg:width="50mm" text:anchor-type="paragraph" style:rel-height="scale" style:rel-width="scale"><draw:image draw:filter-name="PNG - Portable Network Graphics" xlink:actuate="onLoad" xlink:href="Pictures/stcrt-2014-8731-001.png" xlink:show="embed" xlink:type="simple"/></draw:frame>Vastgesteld bestemmingsplan ‘Buitengebied, partiële herziening ‘Lichtmisweg de Eendracht’, Staphorst</text:h>
      <text:p text:style-name="ifm_p_mt.11.1mm_ifm">Burgemeester en wethouders van Staphorst maken bekend dat de gemeenteraad van Staphorst in de vergadering van 4 maart 2014 met toepassing van artikel 3.8 Wet ruimtelijke ordening het volgende bestemmingsplan (gewijzigd) heeft vastgesteld:</text:p>
      <text:p text:style-name="ifm_p_indent.-5mm_mleft.5mm_ifm">•<text:tab/>Bestemmingsplan “Buitengebied, partiële herziening Lichtmisweg de Eendracht”. Het bestemmingsplan maakt het mogelijk de bestaande opstallen uit te breiden en deels te verhogen.</text:p>
      <text:h text:style-name="ifm_p_font.bold_mt.5.08mm_page.keep-with-next_ifm" text:outline-level="4">Gewijzigde vaststelling</text:h>
      <text:p text:style-name="ifm_p_mt.4.23mm_ifm">Het plan is gewijzigd vastgesteld. De wijziging heeft betrekking op een aanpassing van de tekst van artikel 3.5.2 van de regels (voorwaardelijke verplichting) en het voegen van het document “Ruimtelijke kwaliteit Lichtmisweg 7 Rouveen” in het bestemmingsplan.</text:p>
      <text:p text:style-name="ifm_p_mt.3.7mm_ifm">Het vastgestelde bestemmingsplan ligt voor een ieder ter inzage vanaf woensdag 26 maart 2014 voor de duur van 6 weken in het gemeentehuis van Staphorst, publieksbalie Grondgebied. In het gemeentehuis kunt u zowel de analoge als de digitale versie bekijken en kunnen medewerkers van de gemeente u meer vertellen over het bestemmingsplan. De publieksbalie is geopend op werkdagen van 8:30 tot 12:00 uur en op afspraak.</text:p>
      <text:p text:style-name="ifm_p_mt.3.7mm_ifm">Het vastgestelde bestemmingsplan is in pdf-formaat te raadplegen via de website www.staphorst.nl. Daarnaast is het bestemmingsplan raadpleegbaar op:</text:p>
      <text:p text:style-name="ifm_p_mt.3.7mm_ifm">http://www.ruimtelijkeplannen.nl/web-roo/roo/bestemmingsplannen_p?planidn=NL.IMRO.0180.5102013001-VS01</text:p>
      <text:p text:style-name="ifm_p_mt.3.7mm_ifm">De bestanden zijn beschikbaar op:</text:p>
      <text:p text:style-name="ifm_p_mt.3.7mm_ifm">http://roplannen.gemeentedocumenten.nl/staphorstplannen/NL.IMRO.0180.5102013001-</text:p>
      <text:p text:style-name="ifm_p_mt.3.7mm_ifm">Gedurende de termijn van terinzagelegging kunnen belanghebbenden schriftelijk beroep instellen tegen het vaststellingsbesluit bij de Afdeling bestuursrechtspraak van de Raad van State, Postbus 20019, 2500 EA Den Haag. Geen beroep kan echter worden ingesteld door de belanghebbende aan wie redelijkerwijs kan worden verweten dat hij geen zienswijze tegen het ontwerpbestemmingsplan heeft kenbaar gemaakt, tenzij er sprake is van beroep tegen onderdelen van het bestemmingsplan die gewijzigd zijn. Degene die beroep heeft ingesteld kan tevens een verzoek om voorlopige voorziening indienen bij de voorzitter van de Afdeling bestuursrechtspraak van de Raad van State, Postbus 20019, 2500 EA Den Haag. Het besluit tot vaststelling treedt in werking daags na afloop van de beroepstermijn. Indien binnen de beroepstermijn een verzoek om voorlopige voorziening bij de voorzitter van de Afdeling bestuursrechtspraak van de Raad van State is ingediend, treedt het betreffende besluit niet in werking voordat op dat verzoek is beslis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4 nr. 8731</text:span><text:tab/>25 maart 201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4 nr. 8731</text:span><text:tab/>25 maart 201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Vastgesteld bestemmingsplan ‘Buitengebied, partiële herziening ‘Lichtmisweg de Eendracht’, Staphorst</dc:title>
    <meta:user-defined meta:name="OVERHEID.Gemeente/DC.creator">Staphorst</meta:user-defined>
    <meta:user-defined meta:name="OVERHEIDop.Ruimtelijkeplannen/DC.type">bestemmingsplan</meta:user-defined>
    <meta:user-defined meta:name="OVERHEIDop.Staatscourant/DC.type">Ruimtelijke plann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4-8731</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8731</meta:user-defined>
    <meta:user-defined meta:name="OVERHEIDop.publicationName">Staatscourant</meta:user-defined>
    <meta:user-defined meta:name="OVERHEID.Organisatietype/OVERHEID.organisationType">gemeente</meta:user-defined>
    <meta:user-defined meta:name="DCTERMS.W3CDTF/OVERHEIDop.jaargang">2014</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Vastgesteld bestemmingsplan ‘Buitengebied, partiële herziening ‘Lichtmisweg de Eendracht’, Staphorst</meta:user-defined>
    <meta:user-defined meta:name="DCTERMS.alternative">Vastgesteld bestemmingsplan ‘Buitengebied, partiële herziening ‘Lichtmisweg de Eendracht’, Staphorst</meta:user-defined>
    <meta:user-defined meta:name="DCTERMS.W3CDTF/DCTERMS.available">2014-03-25</meta:user-defined>
    <meta:user-defined meta:name="OVERHEIDop.Ruimtelijkplan/OVERHEIDop.bekendmakingBetreffendePlan">NL.IMRO.0180.5102013001-VS01</meta:user-defined>
  </office:meta>
</office:document-meta>
</file>