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81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11.1mm_ifm" style:family="text" style:name="ifm_span_font.italic_mt.11.1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11</text:p>
          </table:table-cell>
        </table:table-row>
        <table:table-row table:style-name="staatscourant.koprow1">
          <table:covered-table-cell/>
          <table:covered-table-cell/>
          <table:table-cell office:value-type="string" table:style-name="staatscourant.publicatiedatumcel">
            <text:p>14 januar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50mm" text:anchor-type="paragraph" style:rel-height="scale" style:rel-width="scale"><draw:image draw:filter-name="PNG - Portable Network Graphics" xlink:actuate="onLoad" xlink:href="Pictures/stcrt-2014-811-001.png" xlink:show="embed" xlink:type="simple"/></draw:frame>Gewijzigde vaststelling bestemmingsplan ‘Emmen, Centrum-Oost’, Emmen</text:h>
      <text:p text:style-name="ifm_p_mt.11.1mm_ifm">Burgemeester en wethouders van Emmen maken bekend, dat de gemeenteraad op 19 december 2013 het bestemmingsplan “Emmen, Centrum- Oost” met nummer <text:span text:style-name="ifm_span_font.italic_mt.11.1mm_ifm">“</text:span><text:span text:style-name="ifm_span_font.italic_mt.11.1mm_ifm">NL.IMRO.0114.2010040-0703</text:span><text:span text:style-name="ifm_span_font.italic_mt.11.1mm_ifm">”</text:span> en ondergrond Emmen_2013_03.dxf gewijzigd heeft vastgesteld.</text:p>
      <text:p text:style-name="ifm_p_mt.3.7mm_ifm">Het plan voorziet in een actuele bestemmingsplanregeling voor het oostelijke deel van centrum van Emmen. Het plangebied ligt aan weerszijden van de spoorlijn Emmen- Zwolle. Een deel van de gronden behoort qua opzet nog tot de wijk Emmermeer en ander deel van Emmen wordt ook wel oud Emmen genoemd. In het noorden en deels in het oosten wordt het plangebied begrensd door de Emmerdennen. In het oosten van het plangebied ligt het ziekenhuisterrein. Het plan gebied wordt in het zuiden begrensd door de Dordsestraat. De lijn Wilhelminastraat, Hoofdstraat en Weerdingerstraat vormt de westelijke grens van het plangebied. Ten behoeve van het bestemmingsplan is geen exploitatieplan opgesteld.</text:p>
      <text:p text:style-name="ifm_p_mt.3.7mm_ifm">Ten opzichte van het ontwerp zijn de volgende wijzigingen aangebracht:</text:p>
      <text:p text:style-name="ifm_p_ifm"><text:span text:style-name="ifm_span_font.underline_ifm">Verbeelding:</text:span></text:p>
      <text:p text:style-name="ifm_p_indent.-9mm_mleft.9mm_ifm">a.<text:tab/>vervangen functieaanduiding “parkeren” door de functieaanduiding “kantoor,”,Veenkampenweg 28;</text:p>
      <text:p text:style-name="ifm_p_indent.-9mm_mleft.9mm_ifm">b.<text:tab/>vergroten functieaanduiding “kantoor”, Veenkampenweg 28;</text:p>
      <text:p text:style-name="ifm_p_indent.-9mm_mleft.9mm_ifm">c.<text:tab/>Omzetten bestemming “Tuin” in de bestemming “Wonen”, Veenkampenweg 30;</text:p>
      <text:p text:style-name="ifm_p_indent.-9mm_mleft.9mm_ifm">d.<text:tab/>Omzetten bestemming Maatschappelijk naar Maatschappelijk- Zorginstelling, Oude Roswinkelerweg 25;</text:p>
      <text:p text:style-name="ifm_p_indent.-9mm_mleft.9mm_ifm">e.<text:tab/>Aanpassen plangrens ter hoogte van de Weerdingerstraat, zodat plangrens aansluit aan de plangrenzen van bestemmingsplan Emmen, Emmermeer;</text:p>
      <text:p text:style-name="ifm_p_indent.-9mm_mleft.9mm_ifm">f.<text:tab/>Toevoegen geluidscontour Boermarkeweg;</text:p>
      <text:p text:style-name="ifm_p_indent.-9mm_mleft.9mm_ifm">g.<text:tab/>Toevoegen juiste Archeologische ondergrond;</text:p>
      <text:p text:style-name="ifm_p_indent.-9mm_mleft.9mm_ifm">h.<text:tab/>Aanpassen bestemming Sterrenkamp 6 /6a van Wonen- Vrijstaand naar Wonen- Tweenaaneen;</text:p>
      <text:p text:style-name="ifm_p_indent.-9mm_mleft.9mm_ifm">i.<text:tab/>Aanpassen bouwvlak Sterrenkamp 6/6a;</text:p>
      <text:p text:style-name="ifm_p_indent.-9mm_mleft.9mm_ifm">j.<text:tab/>Verwijderen bouwvlak van tijdelijk schoolgebouw Veenkampenweg 10;</text:p>
      <text:p text:style-name="ifm_p_indent.-9mm_mleft.9mm_ifm">k.<text:tab/>Opnemen bestemming Groen in plaats van de bestemming Wonen rondom het woongebouw met adres Beatrixstraat 116 tot en met 214;</text:p>
      <text:p text:style-name="ifm_p_indent.-9mm_mleft.9mm_ifm">l.<text:tab/>De bestemming van de gronden naast Buitenweg 26 en 62 wijzigen van Wonen- Tweeaaneen naar Wonen- Aaneengesloten;</text:p>
      <text:p text:style-name="ifm_p_indent.-9mm_mleft.9mm_ifm">m.<text:tab/>Vergroten bouwvlak Emmalaan 8, conform gevoerde artikel 19WRO procedure;</text:p>
      <text:p text:style-name="ifm_p_indent.-9mm_mleft.9mm_ifm">n.<text:tab/>Opnemen functieaanduiding specifieke vorm van bedrijf- autoverhuur bedrijf toegestaan Emmalaan 8;</text:p>
      <text:p text:style-name="ifm_p_indent.-9mm_mleft.9mm_ifm">o.<text:tab/>Vergroten bouwvlak voor woning aan Vossepad 4;</text:p>
      <text:p text:style-name="ifm_p_indent.-9mm_mleft.9mm_ifm">p.<text:tab/>Omzetten deel van de gronden met de bestemming Maatschappelijk- Onderwijs naar de bestemming Groen op de scholenlocatie aan de Boermarkeweg;</text:p>
      <text:p text:style-name="ifm_p_indent.-9mm_mleft.9mm_ifm">q.<text:tab/>Toevoegen bouwvlak Stationsstraat 63 met maatvoeringaanduiding voor bouwhoogte;</text:p>
      <text:p text:style-name="ifm_p_indent.-9mm_mleft.9mm_ifm">r.<text:tab/>Wijzigen bestemming Stationsstraat 63 van Maatschappelijk naar Maatschappelijk – Zorginstelling;</text:p>
      <text:p text:style-name="ifm_p_indent.-9mm_mleft.9mm_ifm">s.<text:tab/>De bestemming Cultuur en Ontspanning- Theater Boermarkeweg 43 word omgezet in Gemengd-8;</text:p>
      <text:p text:style-name="ifm_p_indent.-9mm_mleft.9mm_ifm">t.<text:tab/>Vergroten bouwvlak Boermarkeweg 43;</text:p>
      <text:p text:style-name="ifm_p_indent.-9mm_mleft.9mm_ifm">u.<text:tab/>Verkleinen bouwvlak Kapelstraat 63;</text:p>
      <text:p text:style-name="ifm_p_indent.-9mm_mleft.9mm_ifm">v.<text:tab/>Functieaanduiding wonen opnemen voor woning aan Sterrenkamp 4;</text:p>
      <text:p text:style-name="ifm_p_indent.-9mm_mleft.9mm_ifm">w.<text:tab/>Aanpassen maximale bouwhoogte van 8 naar 11 meter Sleedoorn 14;</text:p>
      <text:p text:style-name="ifm_p_indent.-9mm_mleft.9mm_ifm">x.<text:tab/>Weerdingerstraat 205/ 206 samenvoegen bouwvlakken;</text:p>
      <text:p text:style-name="ifm_p_indent.-9mm_mleft.9mm_ifm">y.<text:tab/>Opnemen functieaanduiding kinderopvang toegestaan in de bestemming Centrum;</text:p>
      <text:p text:style-name="ifm_p_indent.-9mm_mleft.9mm_ifm">z.<text:tab/>Aanpassen bouwvlak Van Schaikweg 94;</text:p>
      <text:p text:style-name="ifm_p_indent.-9mm_mleft.9mm_ifm">aa.<text:tab/>Aanpassen contour buisleiding van 5meter naar 4 meter aan weerzijden van de hartlijn;</text:p>
      <text:p text:style-name="ifm_p_indent.-9mm_mleft.9mm_ifm">bb.<text:tab/>Functieaanduiding specifieke vorm van maatschappelijk- kinderopvang toegestaan opnemen op adres Stationsstraat 10;</text:p>
      <text:p text:style-name="ifm_p_indent.-9mm_mleft.9mm_ifm">cc.<text:tab/>Vergroten bouwvlak Angelsloerdijk 14;</text:p>
      <text:p text:style-name="ifm_p_ifm"><text:span text:style-name="ifm_span_font.underline_ifm">Regels:</text:span></text:p>
      <text:p text:style-name="ifm_p_indent.-9mm_mleft.9mm_ifm">dd.<text:tab/>Artikel 32 opnemen functieaanduiding woning met bijbehorende regels;</text:p>
      <text:p text:style-name="ifm_p_indent.-9mm_mleft.9mm_ifm">ee.<text:tab/>Artikel 6 opnemen functieaanduiding specifieke vorm van bedrijf- autoverhuur toegestaan en aanpassen gebruiksbepaling;</text:p>
      <text:p text:style-name="ifm_p_indent.-9mm_mleft.9mm_ifm">ff.<text:tab/>Artikel 8 opnemen functieaanduiding kinderopvang toegestaan;</text:p>
      <text:p text:style-name="ifm_p_indent.-9mm_mleft.9mm_ifm">gg.<text:tab/>Artikel 19 opnemen bestemming Gemengd- 8;</text:p>
      <text:p text:style-name="ifm_p_indent.-9mm_mleft.9mm_ifm">hh.<text:tab/>Artikel 10 Cultuur en Ontspanning- Theater verwijderen;</text:p>
      <text:p text:style-name="ifm_p_indent.-9mm_mleft.9mm_ifm">ii.<text:tab/>ii. Artikel 29 Maatschappelijk- Religie in de bestemming regels opnemen ten behoeve van een woning behorende bij de bestemming;</text:p>
      <text:p text:style-name="ifm_p_indent.-9mm_mleft.9mm_ifm">jj.<text:tab/>Aanpassen bedrijvenlijst bijlage 1 behorende bij de regels;</text:p>
      <text:p text:style-name="ifm_p_indent.-9mm_mleft.9mm_ifm">kk.<text:tab/>Verwijderen tekst, inclusief overkapping, in de regels;</text:p>
      <text:p text:style-name="ifm_p_indent.-9mm_mleft.9mm_ifm">ll.<text:tab/>Toevoegen Waarde- Archeologie 1;</text:p>
      <text:p text:style-name="ifm_p_indent.-9mm_mleft.9mm_ifm">mm.<text:tab/>Artikel 52.6 onder a wijzigen maximale aantal woningen van 17 naar 21 woningen;</text:p>
      <text:p text:style-name="ifm_p_indent.-9mm_mleft.9mm_ifm">nn.<text:tab/>Hernummeren regels als gevolg van verwijderingen en toevoegingen;</text:p>
      <text:p text:style-name="ifm_p_ifm"><text:span text:style-name="ifm_span_font.underline_ifm">Toelichting:</text:span></text:p>
      <text:p text:style-name="ifm_p_indent.-9mm_mleft.9mm_ifm">oo.<text:tab/>Toevoegen paragraaf 3.5.5. vormvrije m.e.r.</text:p>
      <text:p text:style-name="ifm_p_indent.-9mm_mleft.9mm_ifm">pp.<text:tab/>Aanpassing plaatje mogelijke ontwikkeling figuur 4.5;</text:p>
      <text:p text:style-name="ifm_p_indent.-9mm_mleft.9mm_ifm">qq.<text:tab/>Tekstuele aanpassing hoofdstuk 3.4 als gevolg van de verantwoording groepsrisico;</text:p>
      <text:p text:style-name="ifm_p_indent.-9mm_mleft.9mm_ifm">rr.<text:tab/>Toevoegen Bijlage 9 Advies Hulpverleningsdienst Drenthe.</text:p>
      <text:p text:style-name="ifm_p_indent.-9mm_mleft.9mm_ifm">ss.<text:tab/>Bijlage 10 omwisselen concept akoestisch rapport voor definitief rapport.</text:p>
      <text:p text:style-name="ifm_p_mt.3.7mm_ifm">Vanaf 15 januari 2014 ligt het bestemmingsplan en het raadsbesluit gedurende 6 weken voor een ieder op afspraak ter inzage tijdens kantooruren van 8.30 tot 16.30 uur en op donderdag van 8.30 tot 19.00 uur bij het Klant Contact Centrum (KCC). Voor nadere informatie of het maken van een afspraak kunt u contact opnemen met de gemeente Emmen tel: 140591</text:p>
      <text:p text:style-name="ifm_p_ifm">Het bestemmingsplan en bijbehorend raadsbesluit zijn ook digitaal beschikbaar via www.emmen.nl/bestemmingsplannen of via www.ruimtelijkeplannen.nl.</text:p>
      <text:p text:style-name="ifm_p_mt.3.7mm_ifm">Beroep kan worden ingesteld door een belanghebbende. Het beroepschrift kunt u sturen aan Raad van State, postbus 20019, 2500 EA te Den Haag en moet als gevolg van de Algemene wet bestuursrecht aan enkele minimumeisen voldoen. Het bevat daarom tenminste:</text:p>
      <text:p text:style-name="ifm_p_indent.-5mm_mleft.5mm_ifm">•<text:tab/>naam en adres van de indiener;</text:p>
      <text:p text:style-name="ifm_p_indent.-5mm_mleft.5mm_ifm">•<text:tab/>de dagtekening;</text:p>
      <text:p text:style-name="ifm_p_indent.-5mm_mleft.5mm_ifm">•<text:tab/>een omschrijving van het besluit waartegen het beroep is gericht;</text:p>
      <text:p text:style-name="ifm_p_indent.-5mm_mleft.5mm_ifm">•<text:tab/>de gronden (redenen) van het beroep;</text:p>
      <text:p text:style-name="ifm_p_indent.-5mm_mleft.5mm_ifm">•<text:tab/>een vertaling van het beroepschrift als het beroepschrift in een vreemde taal is gesteld en een vertaling voor een goede behandeling noodzakelijk is;</text:p>
      <text:p text:style-name="ifm_p_indent.-5mm_mleft.5mm_ifm">•<text:tab/>zo mogelijk, doch niet verplicht, een afschrift van het besluit waartegen het beroep is gericht; is dit niet mogelijk vermeld dan datum en nummer van het besluit.</text:p>
      <text:p text:style-name="ifm_p_mt.3.7mm_ifm">Als u tegen een besluit beroep instelt, heeft dit geen schorsende werking, waardoor het bestemmingsplan daags na afloop van de beroepstermijn inwerking treedt. Uitvoering van een besluit kan nadelig voor u zijn. Daarom kunt u bij afzonderlijke brief aan de voorzitter van de Afdeling bestuursrechtspraak van de Raad van State, verzoeken om een voorlopige voorziening. Indien dit verzoek binnen de termijn van 6 weken is ingediend dan treedt het besluit niet eerder in werking dan voordat op dat verzoek is beslist.</text:p>
      <text:p text:style-name="ifm_p_font.italic_mt.3.7mm_ifm">
                  Emmen,
                   8 januari 2014
               </text:p>
      <text:p text:style-name="ifm_p_font.italic_mt.3.7mm_ifm">burgemeester en wethouders van Emmen,de secretaris,<text:line-break/>A.J.<text:s/>Mewe</text:p>
      <text:p text:style-name="ifm_p_font.italic_mt.3.7mm_ifm">de burgemeester<text:line-break/>C.<text:s/>Bij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811</text:span><text:tab/>14 januar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811</text:span><text:tab/>14 januar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e vaststelling bestemmingsplan ‘Emmen, Centrum-Oost’, Emmen</dc:title>
    <meta:user-defined meta:name="OVERHEID.Gemeente/DC.creator">Emm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81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11</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e vaststelling bestemmingsplan ‘Emmen, Centrum-Oost’, Emmen</meta:user-defined>
    <meta:user-defined meta:name="DCTERMS.alternative">Gewijzigde vaststelling bestemmingsplan ‘Emmen, Centrum-Oost’, Emmen</meta:user-defined>
    <meta:user-defined meta:name="DCTERMS.W3CDTF/DCTERMS.available">2014-01-14</meta:user-defined>
    <meta:user-defined meta:name="OVERHEIDop.Ruimtelijkplan/OVERHEIDop.bekendmakingBetreffendePlan">NL.IMRO.0114.2010040-0703</meta:user-defined>
  </office:meta>
</office:document-meta>
</file>