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7729-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font.bold_mt.11.1mm_page.keep-with-next_ifm" style:family="paragraph" style:name="ifm_p_font.bold_mt.11.1mm_page.keep-with-next_ifm" style:parent-style-name="Basis">
      <style:paragraph-properties fo:margin-top="11.1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superscript_ifm" style:family="text" style:name="ifm_span_font.superscript_ifm">
      <style:text-properties style:text-position="super 7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7729</text:p>
          </table:table-cell>
        </table:table-row>
        <table:table-row table:style-name="staatscourant.koprow1">
          <table:covered-table-cell/>
          <table:covered-table-cell/>
          <table:table-cell office:value-type="string" table:style-name="staatscourant.publicatiedatumcel">
            <text:p>18 maart</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28mm" svg:width="50mm" text:anchor-type="paragraph" style:rel-height="scale" style:rel-width="scale"><draw:image draw:filter-name="PNG - Portable Network Graphics" xlink:actuate="onLoad" xlink:href="Pictures/stcrt-2014-7729-001.png" xlink:show="embed" xlink:type="simple"/></draw:frame>Gewijzigde vaststelling wijzigingsplan Vitens Natuurontwikkeling Bloemendaalseweg, Epe</text:h>
      <text:h text:style-name="ifm_p_font.bold_mt.11.1mm_page.keep-with-next_ifm" text:outline-level="4">Gewijzigd wijzigingsplan</text:h>
      <text:p text:style-name="ifm_p_mt.4.23mm_ifm">Burgemeester en wethouders maken op grond van artikel 3:8 Wet ruimtelijke ordening bekend dat het college in haar vergadering van 3 februari 2014 het wijzigingsplan Vitens Natuurontwikkeling Bloemendaalseweg gewijzigd heeft vastgesteld.</text:p>
      <text:p text:style-name="ifm_p_mt.3.7mm_ifm">Het wijzigingsplan Vitens Natuurontwikkeling Bloemendaalseweg bevat de planologische regeling ten behoeve van natuurontwikkeling van enkele percelen langs de Bloemendaalseweg bij Emst die worden bebost en hun agrarische functie verliezen. Het vigerende bestemmingsplan Buitengebied 4<text:span text:style-name="ifm_span_font.superscript_ifm">e</text:span> partiële herziening kent een wijzigingbevoegdheid van de bestemming agrarische doeleinden (met natuurlijke en landschappelijke waarden) ten behoeve van natuurontwikkeling.</text:p>
      <text:p text:style-name="ifm_p_mt.3.7mm_ifm">U kunt het wijzigingsplan inzien op www.ruimtelijkeplannen.nl. Op deze website selecteert u het tabblad Bestemmingsplannen, vervolgens kunt u het wijzigingsplan oproepen op het scherm, bijvoorbeeld door het adres in te typen of in te zoomen op de kaart. U kunt ook de plan-ID ingeven: NL.IMRO.0232.BG032VitensNatuur-VBP1 of deze link gebruiken: http://www.ruimtelijkeplannen.nl/web-roo/?planidn=NL.IMRO.0232.BG032VitensNatuur-VBP1</text:p>
      <text:p text:style-name="ifm_p_ifm">De bronbestanden zijn beschikbaar op:</text:p>
      <text:p text:style-name="ifm_p_ifm">http://epe.gemeentedocumenten.nl/NL.IMRO.0232.BG032VitensNatuur-VBP1</text:p>
      <text:p text:style-name="ifm_p_mt.3.7mm_ifm">Het raadsbesluit, het vastgestelde wijzigingsplan (gewijzigd) en overige stukken liggen met ingang van 19 maart 2014 gedurende zes weken voor een ieder ter inzage op werkdagen van 8.00 tot 12.00 uur (op woensdag van 8.00 – 17 uur en na 17.00 uur op afspraak) bij de Publiekswinkel in het gemeentehuis te Epe. Het besluit en het plan zijn ook in te zien via www.epe.nl, onder Bouwen en Wonen.</text:p>
      <text:h text:style-name="ifm_p_font.bold_mt.5.08mm_page.keep-with-next_ifm" text:outline-level="4">Beroep</text:h>
      <text:p text:style-name="ifm_p_mt.4.23mm_ifm">Gedurende de termijn van terinzagelegging kan tegen het vaststellingsbesluit beroep worden ingesteld door:</text:p>
      <text:p text:style-name="ifm_p_indent.-5mm_mleft.5mm_ifm">–<text:tab/>een belanghebbende die tijdig een zienswijze tegen het ontwerpbestemmingsplan bij de gemeenteraad kenbaar heeft gemaakt;</text:p>
      <text:p text:style-name="ifm_p_indent.-5mm_mleft.5mm_ifm">–<text:tab/>een belanghebbende die aantoont dat hij daartoe redelijkerwijs niet in staat is geweest;</text:p>
      <text:p text:style-name="ifm_p_indent.-5mm_mleft.5mm_ifm">–<text:tab/>een belanghebbende, voor zover het beroep wordt ingesteld tegen de wijzigingen die de raad bij de vaststelling in het plan heeft aangebracht.</text:p>
      <text:p text:style-name="ifm_p_mt.3.7mm_ifm">Het beroepschrift moet gestuurd worden naar de Afdeling Bestuursrechtspraak van de Raad van State, Postbus 20019, 2500 EA Den Haag. Voor de behandeling van een beroep zijn griffierechten verschuldigd.</text:p>
      <text:p text:style-name="ifm_p_mt.3.7mm_ifm">Ingevolge artikel 3.8, lid 5 van de Wet ruimtelijke ordening treedt het besluit tot vaststelling van het wijzigingsplan in werking daags na afloop van de hiervoor genoemde beroepstermijn. Binnen deze termijn kan een verzoek om voorlopige voorziening worden ingediend bij de Voorzitter van de Afdeling bestuursrechtspraak van de Raad van State, waardoor het besluit niet in werking treedt, totdat op het verzoek is beslist.</text:p>
      <text:p text:style-name="ifm_p_font.italic_mt.3.7mm_ifm">
                  Epe,
                   18 maart 2014
               </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7729</text:span><text:tab/>18 maart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7729</text:span><text:tab/>18 maart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Gewijzigde vaststelling wijzigingsplan Vitens Natuurontwikkeling Bloemendaalseweg, Epe</dc:title>
    <meta:user-defined meta:name="OVERHEID.Gemeente/DC.creator">Epe</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4-7729</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7729</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Gewijzigde vaststelling wijzigingsplan Vitens Natuurontwikkeling Bloemendaalseweg, Epe</meta:user-defined>
    <meta:user-defined meta:name="DCTERMS.alternative">Gewijzigde vaststelling wijzigingsplan Vitens Natuurontwikkeling Bloemendaalseweg, Epe</meta:user-defined>
    <meta:user-defined meta:name="DCTERMS.W3CDTF/DCTERMS.available">2014-03-18</meta:user-defined>
    <meta:user-defined meta:name="OVERHEIDop.Ruimtelijkplan/OVERHEIDop.bekendmakingBetreffendePlan">NL.IMRO.0232.BG032VitensNatuur-VBP1</meta:user-defined>
  </office:meta>
</office:document-meta>
</file>