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style="urn:oasis:names:tc:opendocument:xmlns:style:1.0" xmlns:svg="urn:oasis:names:tc:opendocument:xmlns:svg-compatible:1.0" xmlns:table="urn:oasis:names:tc:opendocument:xmlns:table:1.0" xmlns:text="urn:oasis:names:tc:opendocument:xmlns:text:1.0" xmlns:xlink="http://www.w3.org/1999/xlink" xmlns:draw="urn:oasis:names:tc:opendocument:xmlns:drawing:1.0" xmlns:fo="urn:oasis:names:tc:opendocument:xmlns:xsl-fo-compatible:1.0" xmlns:office="urn:oasis:names:tc:opendocument:xmlns:office:1.0" office:version="1.2">
  <office:automatic-styles>
    <style:style style:family="section" style:name="section">
      <style:section-properties fo:margin-left="55mm"/>
    </style:style>
  </office:automatic-styles>
  <office:body>
    <office:text>
      <text:user-field-decls>
        <text:user-field-decl office:string-value="Staatscourant" office:value-type="string" text:name="OVERHEIDop.publicationName"/>
        <text:user-field-decl office:string-value="2014" office:value-type="string" text:name="OVERHEIDop.jaargang"/>
        <text:user-field-decl office:string-value="7626" office:value-type="string" text:name="OVERHEIDop.publicationIssue"/>
        <text:user-field-decl office:value-type="date" text:name="DCTERMS.W3CDTF/DCTERMS.available" office:date-value="2014-03-14"/>
        <text:user-field-decl office:string-value="STAATSCOURANT" office:value-type="string" text:name="titel"/>
        <text:user-field-decl office:string-value="Officiële uitgave van het Koninkrijk der Nederlanden sinds 1814." office:value-type="string" text:name="subtitel"/>
      </text:user-field-decls>
      <text:section text:style-name="kop" text:name="id_1_1">
        <text:h text:outline-level="1" text:style-name="titel-3">      <draw:frame draw:style-name="illustratie-standalone" text:anchor-type="paragraph" svg:width="4.0cm" svg:height="1.3cm"><draw:image xlink:href="Pictures/logo.png" xlink:type="simple"/></draw:frame></text:h>
      </text:section>
      <text:section text:style-name="regeling" text:name="id_1_2">
        <text:section text:style-name="aanhef" text:name="id_1_1_1">
          <text:section text:style-name="considerans" text:name="id_1_1_1_1">
            <text:h text:outline-level="1" text:style-name="tussenkop">Onderwerp</text:h>
            <text:p text:style-name="considerans.al">Verplaatsen van één gehandicaptenparkeerplaats op het parkeerterrein Molmlaan, voor Molmlaan 2 (supermarkt C1000), 3648 XK te Wilnis.</text:p>
          </text:section>
          <text:section text:style-name="afkondiging" text:name="id_1_1_1_2">
            <text:p text:style-name="al-first"><text:span text:style-name="nadruk-vet">Besluit</text:span></text:p>
          </text:section>
        </text:section>
        <text:section text:style-name="regeling-tekst" text:name="id_1_1_2">
          <text:section text:style-name="tekst" text:name="id_1_1_1_1">
            <text:list text:style-name="lijst">
              <text:list-item>
                <text:number>1.</text:number>
                <text:p text:style-name="al-first">Het verkeerbesluit te nemen voor het opheffen van één algemene gehandicaptenparkeer-plaats op de parkeerstrook voor Molmlaan 2 (bij de supermarkt ingang), 3648 XK te Wilnis.</text:p>
              </text:list-item>
              <text:list-item>
                <text:number>2.</text:number>
                <text:p text:style-name="al-first">Het verkeerbesluit te nemen voor het realiseren van één algemene gehandicaptenparkeer-plaats op de parkeerstrook voor Molmlaan 2 (bij de supermarkt uitgang), 3648 XK te Wilnis.</text:p>
              </text:list-item>
            </text:list>
            <text:h text:outline-level="1" text:style-name="tussenkop">Inleiding</text:h>
            <text:p text:style-name="al-first">Naar aanleiding van klachten van gebruikers is er onderzoek verricht naar de parkeervoorziening voor gehandicapten op het parkeerterrein Molmlaan, bij Molmlaan 2 (ingang C1000) te Wilnis.</text:p>
            <text:p text:style-name="al">Bestaande algemene gehandicaptenparkeerplaats op het parkeerterrein is aangelegd in de hoek van het parkeerterrein, zo dicht mogelijk bij de ingang van de supermarkt C1000. De afstand tussen de parkeerplaats en de winkelingang is circa 5 meter.</text:p>
            <text:p text:style-name="al">Echter, de gehandicapte die hier parkeert en boodschappen wil doen bij de C1000 moet eerst circa 25 meter lopen naar de winkelwagentjes stalling en daarna circa 20 meter weer terug naar de ingang van de supermarkt. Bij het verlaten van de supermarkt circa 20 meter met een volle kar lopen naar de parkeerplaats, circa 25 meter teruglopen met de lege kar om deze terug te plaatsen in de stalling en weer 25 meter terug naar zijn auto op de gehandicaptenparkeerplaats. Totale loopafstand in de openbare ruimte is circa 115 meter. </text:p>
            <text:p text:style-name="al">Deze gehandicaptenparkeerplaats zit in de hoek van het parkeerterrein waardoor men veel achteruit moet rijden/draaien om hier weg te kunnen komen. Gebruikers ervaren dit als erg vervelend. </text:p>
            <text:p text:style-name="al">De oplossing is </text:p>
            <text:list text:style-name="lijst">
              <text:list-item>
                <text:number>-</text:number>
                <text:p text:style-name="al-first">het verplaatsen van de algemene gehandicaptenparkeerplaats welke nu ligt voor de ingang van de C1000 naar het parkeervak nabij de uitgang van de supermarkt. Totale loopafstand in de openbare ruimte wordt circa 56 meter.</text:p>
              </text:list-item>
              <text:list-item>
                <text:number>-</text:number>
                <text:p text:style-name="al-first">het aanleggen van één verbrede (3,50m) gehandicaptenparkeerplaats op het opgeheven parkeervak is niet nodig door de aanwezigheid van een trottoir naast de parkeerplaats wat op gelijke hoogte ligt als de parkeervakken.</text:p>
              </text:list-item>
              <text:list-item>
                <text:number>-</text:number>
                <text:p text:style-name="al-first">de opgeheven gehandicaptenparkeerplaats bij de supermarkt ingang bestemmen tot algemene parkeerplaats.</text:p>
              </text:list-item>
              <text:list-item>
                <text:number>-</text:number>
                <text:p text:style-name="al-first">de andere bestaande algemene gehandicaptenparkeerplaats (welke ligt tegenover de op te heffen gehandicaptenparkeerplaats) is bestemd voor de bezoekers van bakkerij De Kruyf, de makelaar, Cafetaria Eethuis Family en het Chinees Indisch restaurant.</text:p>
              </text:list-item>
            </text:list>
            <text:h text:outline-level="1" text:style-name="tussenkop">Beoogd effect</text:h>
            <text:p text:style-name="al">In de toekomstige situatie kan er door gehandicapten gemakkelijk worden geparkeerd bij de C1000 en de loopafstand in de openbare ruimte wordt met de helft verkort. </text:p>
            <text:h text:outline-level="1" text:style-name="tussenkop">Advies en onderbouwing</text:h>
            <text:p text:style-name="al">Het verplaatsen van één algemene gehandicaptenparkeerplaats op de parkeerstrook voor Molmlaan 2, 3648 XK te Wilnis, zodat gehandicapten altijd zo gemakkelijk mogelijk kunnen parkeren en de loopafstand in de openbare ruimte wordt met de helft verkort. </text:p>
            <text:h text:outline-level="1" text:style-name="tussenkop">Alternatieven en afwegingen</text:h>
            <text:p text:style-name="al">N.v.t.</text:p>
            <text:h text:outline-level="1" text:style-name="tussenkop">Risico’s</text:h>
            <text:p text:style-name="al">De parkeerdruk voor de gewone bezoekers met auto veranderd niet. </text:p>
            <text:h text:outline-level="1" text:style-name="tussenkop">Financiële overwegingen</text:h>
            <text:p text:style-name="al">N.v.t. </text:p>
            <text:h text:outline-level="1" text:style-name="tussenkop">Aanpak en communicatie</text:h>
            <text:p text:style-name="al">Uitvoeren nadat het 6 weken ter inzage heeft gelegen op het gemeentehuis. </text:p>
            <text:h text:outline-level="1" text:style-name="tussenkop">Afstemming</text:h>
            <text:p text:style-name="al">Voorstel is afgestemd en akkoord Martijn Plukkel, afdeling RO</text:p>
            <text:p text:style-name="al">Voorstel is afgestemd en akkoord Ton Poot, afdeling IBOR</text:p>
          </text:section>
        </text:section>
      </text:section>
    </office:text>
  </office:body>
</office:document-content>
</file>

<file path=styles.xml><?xml version="1.0" encoding="utf-8"?>
<office:document-styles xmlns:draw="urn:oasis:names:tc:opendocument:xmlns:drawing:1.0" xmlns:fo="urn:oasis:names:tc:opendocument:xmlns:xsl-fo-compatible:1.0"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DejaVu Sans" svg:font-family="'DejaVu Sans'"/>
  </office:font-face-decls>
  <office:styles>
    <style:default-style style:family="paragraph">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default-style>
    <style:default-style style:family="table">
      <style:table-properties style:width="190mm" table:align="margins" fo:margin-left="-35mm" fo:margin-right="0mm"/>
    </style:default-style>
    <style:default-style style:family="table-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default-style>
    <style:style style:family="paragraph" style:name="default">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style>
    <style:style style:family="table" style:name="default">
      <style:table-properties style:width="190mm" table:align="margins" fo:margin-left="-35mm" fo:margin-right="0mm"/>
    </style:style>
    <style:style style:family="table-cell" style:name="default_table_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style>
    <text:list-style style:name="lijst">
      <text:list-level-style-bullet text:bullet-char="–" text:level="1">
        <style:list-level-properties text:min-label-width="8mm" text:space-before="0mm"/>
      </text:list-level-style-bullet>
    </text:list-style>
    <text:list-style style:name="considerans.lijst">
      <text:list-level-style-bullet text:bullet-char="–" text:level="1">
        <style:list-level-properties text:min-label-width="8mm" text:space-before="0mm"/>
      </text:list-level-style-bullet>
    </text:list-style>
    <style:style style:family="paragraph" style:name="titel-3" style:parent-style-name="default">
      <style:paragraph-properties fo:keep-together="always" fo:keep-with-next="always" fo:margin-bottom="2mm" fo:margin-top="3mm"/>
      <style:text-properties fo:font-size="12.786pt" fo:font-weight="bold" fo:hyphenate="false"/>
    </style:style>
    <style:style style:family="paragraph" style:name="titel-6" style:parent-style-name="default">
      <style:paragraph-properties fo:keep-together="always" fo:keep-with-next="always" fo:margin-bottom="2mm" fo:margin-top="3mm"/>
      <style:text-properties fo:font-size="10.66pt" fo:font-weight="bold" fo:hyphenate="false"/>
    </style:style>
    <style:style style:family="paragraph" style:name="titel-7" style:parent-style-name="default">
      <style:paragraph-properties fo:keep-together="always" fo:keep-with-next="always" fo:margin-bottom="2mm" fo:margin-top="3mm"/>
      <style:text-properties fo:font-size="10.66pt" fo:font-style="italic" fo:font-weight="bold" fo:hyphenate="false"/>
    </style:style>
    <style:style style:family="paragraph" style:name="titel-officieel-3" style:parent-style-name="default">
      <style:paragraph-properties fo:keep-together="always" fo:keep-with-next="always" fo:margin-bottom="2mm" fo:margin-top="3mm"/>
      <style:text-properties fo:font-size="10.66pt" fo:font-weight="bold" fo:hyphenate="false"/>
    </style:style>
    <style:style style:family="paragraph" style:name="titel-officieel-6" style:parent-style-name="default">
      <style:paragraph-properties fo:keep-together="always" fo:keep-with-next="always" fo:margin-bottom="2mm" fo:margin-top="3mm"/>
      <style:text-properties fo:font-size="10.66pt" fo:font-weight="bold" fo:hyphenate="false"/>
    </style:style>
    <style:style style:family="paragraph" style:name="titel-officieel-7" style:parent-style-name="default">
      <style:paragraph-properties fo:keep-together="always" fo:keep-with-next="always" fo:margin-bottom="2mm" fo:margin-top="3mm"/>
      <style:text-properties fo:font-style="italic" fo:font-weight="bold" fo:hyphenate="false"/>
    </style:style>
    <style:style style:family="paragraph" style:name="subtitel" style:parent-style-name="default">
      <style:paragraph-properties fo:keep-together="always" fo:keep-with-next="always" fo:margin-bottom="2mm" fo:margin-top="3mm"/>
      <style:text-properties fo:font-weight="bold" fo:hyphenate="false"/>
    </style:style>
    <style:style style:family="paragraph" style:name="subtitel-grijs" style:parent-style-name="subtitel">
      <style:text-properties fo:color="#808080"/>
    </style:style>
    <style:style style:family="paragraph" style:name="staatscourant-titel" style:parent-style-name="default">
      <style:paragraph-properties fo:keep-together="always" fo:keep-with-next="always"/>
      <!-- zou ~64pt moeten zijn, maar dat is veel te groot -->
      <style:text-properties style:text-scale="75%" fo:color="#0066aa" fo:font-size="45pt" fo:font-weight="bold" fo:text-transform="uppercase"/>
    </style:style>
    <style:style style:family="paragraph" style:name="staatscourant-subtitel" style:parent-style-name="default">
      <style:paragraph-properties fo:keep-together="always" fo:keep-with-next="always"/>
      <style:text-properties style:text-scale="75%" fo:color="#0066aa" fo:font-size="12.786pt" fo:hyphenate="false"/>
    </style:style>
    <style:style style:family="section" style:name="staatscourant">
    </style:style>
    <style:style style:family="section" style:name="algemeen">
    </style:style>
    <style:style style:family="section" style:name="divisie">
    </style:style>
    <style:style style:family="section" style:name="al-groep">
    </style:style>
    <style:style style:family="section" style:name="kop">
    </style:style>
    <style:style style:family="section" style:name="vrije-tekst">
    </style:style>
    <style:style style:family="section" style:name="tekst-goed">
    </style:style>
    <style:style style:family="section" style:name="tekst-sluiting">
    </style:style>
    <style:style style:family="section" style:name="regeling">
    </style:style>
    <style:style style:family="section" style:name="regeling-sluiting">
    </style:style>
    <style:style style:family="section" style:name="aanhef">
    </style:style>
    <style:style style:family="section" style:name="context">
    </style:style>
    <style:style style:family="paragraph" style:name="context.al">
      <style:paragraph-properties fo:margin-bottom="1mm" fo:margin-top="1mm"/>
      <style:text-properties fo:font-style="italic"/>
    </style:style>
    <style:style style:family="section" style:name="considerans">
    </style:style>
    <style:style style:family="section" style:name="afkondiging">
    </style:style>
    <style:style style:family="section" style:name="regeling-tekst">
    </style:style>
    <style:style style:family="section" style:name="slotformulering">
    </style:style>
    <style:style style:family="paragraph" style:name="considerans.al">
    </style:style>
    <style:style style:family="paragraph" style:name="considerans.al-grondslag">
    </style:style>
    <style:style style:family="paragraph" style:name="considerans.al-gehoord">
    </style:style>
    <style:style style:family="paragraph" style:name="wie">
      <style:paragraph-properties fo:margin-top="2mm"/>
    </style:style>
    <style:style style:family="paragraph" style:name="tussenkop-vet">
      <style:paragraph-properties fo:margin-top="3mm"/>
      <style:text-properties fo:font-weight="bold"/>
    </style:style>
    <style:style style:family="paragraph" style:name="tussenkop-vetcur">
      <style:paragraph-properties fo:margin-top="3mm"/>
      <style:text-properties fo:font-style="italic" fo:font-weight="bold"/>
    </style:style>
    <style:style style:family="paragraph" style:name="tussenkop-cur">
      <style:paragraph-properties fo:margin-top="3mm"/>
      <style:text-properties fo:font-style="italic"/>
    </style:style>
    <style:style style:family="paragraph" style:name="tussenkop-rom">
    </style:style>
    <style:style style:family="paragraph" style:name="intitule">
    </style:style>
    <style:style style:family="paragraph" style:name="wij">
    </style:style>
    <style:style style:family="section" style:name="ondertekening">
    </style:style>
    <style:style style:family="paragraph" style:name="gegeven">
    </style:style>
    <style:style style:family="text" style:name="dagtekening">
    </style:style>
    <style:style style:family="text" style:name="koning">
    </style:style>
    <style:style style:family="text" style:name="plaats">
    </style:style>
    <style:style style:family="paragraph" style:name="functie">
    </style:style>
    <style:style style:family="paragraph" style:name="naam">
    </style:style>
    <style:style style:family="paragraph" style:name="deze">
    </style:style>
    <style:style style:family="text" style:name="sup">
    </style:style>
    <style:style style:family="text" style:name="voornaam">
    </style:style>
    <style:style style:family="text" style:name="achternaam">
    </style:style>
    <style:style style:family="text" style:name="nadruk-cur">
    </style:style>
    <style:style style:family="text" style:name="nadruk-vet">
      <style:text-properties fo:font-weight="bold"/>
    </style:style>
    <style:style style:family="paragraph" style:name="al-first" style:parent-style-name="default">
    </style:style>
    <style:style style:family="paragraph" style:name="al" style:parent-style-name="default">
      <style:paragraph-properties fo:text-indent="3.5mm"/>
    </style:style>
    <style:style style:family="text" style:name="nr">
      <style:text-properties fo:color="#f7931d" fo:font-size="12.786pt"/>
    </style:style>
    <style:style style:family="paragraph" style:name="headerright" style:parent-style-name="default">
      <style:paragraph-properties fo:line-height="5mm" fo:text-align="end"/>
    </style:style>
    <style:style style:family="text" style:name="boldorange">
      <style:text-properties fo:color="#f7931d" fo:font-weight="bold"/>
    </style:style>
    <style:style style:family="paragraph" style:name="footer" style:parent-style-name="default">
      <style:text-properties fo:font-weight="bold"/>
    </style:style>
    <style:style style:family="text" style:name="uitgave">
      <style:text-properties fo:color="#0066aa" fo:font-weight="bold"/>
    </style:style>
    <!-- TODO: "plaatje" as graphic style not part of original styles,
    was a paragraph style before, which could not been applied like that
    The settings below are made-up to have something at all -->
    <style:style style:family="graphic" style:name="plaatje" style:parent-style-name="default">
      <style:graphic-properties style:horizontal-pos="right" style:horizontal-rel="paragraph-content" style:vertical-pos="top" style:vertical-rel="paragraph-content"/>
    </style:style>
    <style:style style:family="graphic" style:name="illustratie">
      <style:graphic-properties style:horizontal-pos="center" style:horizontal-rel="paragraph" style:number-wrapped-paragraphs="2" style:vertical-pos="top" style:vertical-rel="paragraph" style:wrap="none"/>
    </style:style>
    <style:style style:family="graphic" style:name="illustratie-standalone">
      <style:graphic-properties style:horizontal-pos="right" style:horizontal-rel="paragraph" style:vertical-pos="top" style:vertical-rel="paragraph"/>
    </style:style>
    <number:date-style number:automatic-order="true" style:name="dag">
      <number:day/>
      <number:text> </number:text>
      <number:month number:style="long" number:textual="true"/>
    </number:date-style>
    <number:date-style number:automatic-order="true" style:name="jaar">
      <number:year number:style="long"/>
    </number:date-style>
    <number:date-style number:automatic-order="true" style:name="datumvoluit">
      <number:day/>
      <number:text> </number:text>
      <number:month number:style="long" number:textual="true"/>
      <number:text> </number:text>
      <number:year number:style="long"/>
    </number:date-style>
    <text:outline-style style:name="Default">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office:styles>
  <office:automatic-styles>
    <number:date-style number:automatic-order="true" style:name="nicedate">
      <number:day/>
      <number:text> </number:text>
      <number:month number:style="long" number:textual="true"/>
      <number:text> </number:text>
      <number:year number:style="long"/>
    </number:date-style>
    <number:date-style number:automatic-order="true" style:name="day">
      <number:day/>
      <number:text> </number:text>
      <number:month number:style="long" number:textual="true"/>
    </number:date-style>
    <number:date-style number:automatic-order="true" style:name="year">
      <number:year number:style="long"/>
    </number:date-style>
    <style:page-layout style:name="layout">
      <style:page-layout-properties style:print-orientation="portrait" style:writing-mode="lr-tb" fo:background-color="transparent" fo:margin-bottom="12.5mm" fo:margin-left="42mm" fo:margin-right="13mm" fo:margin-top="4.5mm" fo:page-height="297mm" fo:page-width="210mm">
        </style:page-layout-properties>
    </style:page-layout>
    <style:page-layout style:name="pagelayout">
      <style:page-layout-properties style:print-orientation="portrait" style:writing-mode="lr-tb" fo:background-color="transparent" fo:margin-bottom="12.5mm" fo:margin-left="42mm" fo:margin-right="13mm" fo:margin-top="7.5mm" fo:page-height="297mm" fo:page-width="210mm">
        </style:page-layout-properties>
    </style:page-layout>
    <style:style style:family="graphic" style:name="logo">
      <style:graphic-properties style:horizontal-pos="left" style:horizontal-rel="page" style:vertical-pos="top" style:vertical-rel="page"/>
    </style:style>
    <style:style style:family="table" style:name="header">
      <style:table-properties style:width="210mm" table:align="margins" fo:margin-left="-35mm" fo:margin-right="-13mm"/>
    </style:style>
    <style:style style:family="table" style:name="footer">
      <style:table-properties style:width="210mm" table:align="margins" fo:margin-left="-35mm" fo:margin-right="-13mm"/>
    </style:style>
    <style:style style:family="table-column" style:name="header.A">
      <style:table-column-properties style:column-width="35mm"/>
    </style:style>
    <style:style style:family="table-cell" style:name="header.A">
      <style:table-cell-properties fo:border-bottom="none" fo:border-left="none" fo:border-right="none" fo:border-top="none" fo:padding-top="3mm"/>
    </style:style>
    <style:style style:family="table-cell" style:name="header.C">
      <style:table-cell-properties fo:border-bottom="0.35mm solid #f7931d" fo:border-left="none" fo:border-right="none" fo:border-top="none" fo:padding-top="2mm"/>
    </style:style>
    <style:style style:family="table-row" style:name="high">
      <style:table-row-properties style:row-height="13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olumn" style:name="footer.A">
      <style:table-column-properties style:column-width="35mm"/>
    </style:style>
    <style:style style:family="table-column" style:name="footer.B">
      <style:table-column-properties style:column-width="168mm"/>
    </style:style>
    <style:style style:family="table-cell" style:name="cell">
      <style:table-cell-properties fo:border-bottom="none" fo:border-left="none" fo:border-right="none" fo:border-top="none"/>
    </style:style>
    <style:style style:family="table-cell" style:name="headerbottom">
      <style:table-cell-properties fo:border-bottom="0.35mm solid #f7931d" fo:border-left="none" fo:border-right="none" fo:border-top="none"/>
    </style:style>
    <style:style style:family="table-cell" style:name="footertop">
      <style:table-cell-properties fo:border-bottom="none" fo:border-left="none" fo:border-right="none" fo:border-top="0.35mm solid #f7931d"/>
    </style:style>
  </office:automatic-styles>
  <office:master-styles>
    <style:master-page style:name="Standard" style:next-style-name="page" style:page-layout-name="layout">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
                <draw:frame draw:style-name="logo" svg:height="21mm" svg:width="32mm" text:anchor-type="as-char">
                  <draw:image xlink:href="Pictures/maintiendrai-oranje.png" xlink:type="simple"/>
                </draw:frame>
              </text:p>
            </table:table-cell>
            <table:table-cell office:value-type="string" table:style-name="headerbottom">
              <text:p text:style-name="staatscourant-titel">
                <text:user-field-get text:name="titel"/>
              </text:p>
              <text:p text:style-name="staatscourant-subtitel">
                <text:user-field-get text:name="subtitel"/>
              </text:p>
            </table:table-cell>
            <table:table-cell office:value-type="string" table:style-name="header.C">
              <text:p text:style-name="headerright">
                <text:span text:style-name="nr">Nr. <text:user-field-get text:name="OVERHEIDop.publicationIssue"/></text:span>
                <text:line-break/>
                <text:user-field-get style:data-style-name="day" text:name="DCTERMS.W3CDTF/DCTERMS.available"/>
                <text:line-break/>
                <text:user-field-get style:data-style-name="year" text:name="DCTERMS.W3CDTF/DCTERMS.available"/>
                <text:line-break/>
              </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style:master-page style:name="page" style:page-layout-name="pagelayout">
      <style:header>
        <table:table table:protected="true" table:style-name="header">
          <table:table-column table:style-name="header.A"/>
          <table:table-column table:style-name="footer.B"/>
          <table:table-row table:style-name="high">
            <table:table-cell office:value-type="string" table:number-rows-spanned="2" table:style-name="cell">
              <text:p>
                <draw:frame draw:style-name="logo" svg:height="21mm" svg:width="32mm" text:anchor-type="as-char">
                  <draw:image xlink:href="Pictures/maintiendrai-grijs.png" xlink:type="simple"/>
                </draw:frame>
              </text:p>
            </table:table-cell>
            <table:table-cell office:value-type="string" table:style-name="headerbottom">
          </table:table-cell>
          </table:table-row>
          <table:table-row>
            <table:covered-table-cell/>
            <table:table-cell office:value-type="string" table:style-name="cell">
          </table:table-cell>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      </meta:user-defined>
    <meta:user-defined meta:name="OVERHEIDop.doctype">Officiële Publicaties, versie 1.1</meta:user-defined>
    <meta:user-defined meta:name="DCTERMS.W3CDTF/OVERHEIDop.jaargang">2014</meta:user-defined>
    <meta:user-defined meta:name="DCTERMS.W3CDTF/DCTERMS.available">14-03-2014</meta:user-defined>
    <meta:user-defined meta:name="OVERHEIDop.publicationIssue">7626</meta:user-defined>
    <meta:user-defined meta:name="OVERHEIDop.StcrtID/DC.identifier">stcrt-2014-7626</meta:user-defined>
    <meta:user-defined meta:name="OVERHEID.Organisatietype/OVERHEID.organisationType">gemeente</meta:user-defined>
    <meta:user-defined meta:name="OVERHEID.Gemeente/OVERHEID.authority">De Ronde Venen</meta:user-defined>
    <meta:user-defined meta:name="OVERHEID.Gemeente/DC.creator">De Ronde Venen</meta:user-defined>
    <meta:user-defined meta:name="OVERHEID.TaxonomieBeleidsagenda/OVERHEID.category">Verkeer | Weg</meta:user-defined>
    <meta:user-defined meta:name="OVERHEID.EPSG28992/DC.spatial">121466 468103</meta:user-defined>
    <meta:user-defined meta:name="OVERHEID.PostcodeHuisnummer/OVERHEIDop.postcodeHuisnummer">3648XK 12</meta:user-defined>
    <meta:user-defined meta:name="OVERHEIDop.woonplaats">Wilnis</meta:user-defined>
    <meta:user-defined meta:name="OVERHEIDop.straatnaam">Molmlaan</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xs:date/OVERHEIDop.startdatum">2014-03-14</meta:user-defined>
    <meta:user-defined meta:name="xs:date/OVERHEIDop.einddatum">2014-04-24</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exb-2014-3072</meta:user-defined>
    <meta:user-defined meta:name="OVERHEIDop.versieInformatie"/>
  </office:meta>
</office:document-meta>
</file>